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alibri Light" svg:font-family="&quot;Calibri Light&quot;"/>
    <style:font-face style:name="Arial1" svg:font-family="Arial1"/>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style:repeat-content="false"/>
      <style:paragraph-properties fo:text-align="center"/>
      <style:text-properties fo:font-weight="bold" style:font-weight-asian="bold" style:font-weight-complex="bold"/>
    </style:style>
    <style:style style:name="ce3" style:family="table-cell" style:parent-style-name="Default" style:data-style-name="N0">
      <style:table-cell-properties fo:border="thin solid #000000" style:vertical-align="middle" fo:wrap-option="wrap" style:repeat-content="false"/>
      <style:paragraph-properties fo:text-align="center"/>
      <style:text-properties fo:color="#0070C0" fo:font-weight="bold" style:font-weight-asian="bold" style:font-weight-complex="bold"/>
    </style:style>
    <style:style style:name="ce4" style:family="table-cell" style:parent-style-name="Default" style:data-style-name="N0">
      <style:table-cell-properties style:vertical-align="automatic" style:repeat-content="false"/>
      <style:paragraph-properties fo:text-align="center"/>
      <style:text-properties fo:font-weight="bold" style:font-weight-asian="bold" style:font-weight-complex="bold"/>
    </style:style>
    <style:style style:name="ce5" style:family="table-cell" style:parent-style-name="Default" style:data-style-name="N0">
      <style:table-cell-properties fo:border="thin solid #000000" style:vertical-align="middle" fo:wrap-option="wrap"/>
    </style:style>
    <style:style style:name="ce6" style:family="table-cell" style:parent-style-name="Default" style:data-style-name="N0">
      <style:table-cell-properties fo:border="thin solid #000000" style:vertical-align="middle" fo:wrap-option="wrap" style:repeat-content="false"/>
      <style:paragraph-properties fo:text-align="start" fo:margin-left="0cm"/>
    </style:style>
    <style:style style:name="ce7" style:family="table-cell" style:parent-style-name="Default" style:data-style-name="N0">
      <style:table-cell-properties fo:border="thin solid #000000" style:vertical-align="middle" fo:wrap-option="wrap" fo:background-color="#DAF2D0"/>
    </style:style>
    <style:style style:name="ce8" style:family="table-cell" style:parent-style-name="Default" style:data-style-name="N0">
      <style:table-cell-properties fo:border="thin solid #000000" style:vertical-align="middle" fo:wrap-option="wrap" style:repeat-content="false"/>
      <style:paragraph-properties fo:text-align="center"/>
    </style:style>
    <style:style style:name="ce9" style:family="table-cell" style:parent-style-name="Collegamento_32_ipertestuale" style:data-style-name="N0">
      <style:table-cell-properties fo:border="thin solid #000000" style:vertical-align="middle" fo:wrap-option="wrap" fo:background-color="transparent"/>
      <style:text-properties fo:color="#0563C1" style:text-underline-style="solid" style:text-underline-type="single"/>
    </style:style>
    <style:style style:name="ce10" style:family="table-cell" style:parent-style-name="Default" style:data-style-name="N0">
      <style:table-cell-properties fo:border="thin solid #000000" style:vertical-align="middle" style:repeat-content="false"/>
      <style:paragraph-properties fo:text-align="start" fo:margin-left="0cm"/>
    </style:style>
    <style:style style:name="ce11" style:family="table-cell" style:parent-style-name="Default" style:data-style-name="N0">
      <style:table-cell-properties fo:border="thin solid #000000" style:vertical-align="middle" fo:wrap-option="wrap" fo:background-color="#B5E6A2"/>
    </style:style>
    <style:style style:name="ce12" style:family="table-cell" style:parent-style-name="Default" style:data-style-name="N0">
      <style:table-cell-properties fo:border="thin solid #000000" style:vertical-align="middle" fo:wrap-option="wrap" fo:background-color="#DAE9F8"/>
    </style:style>
    <style:style style:name="ce13" style:family="table-cell" style:parent-style-name="Default" style:data-style-name="N0">
      <style:table-cell-properties fo:border="thin solid #000000" style:vertical-align="middle"/>
    </style:style>
    <style:style style:name="ce14" style:family="table-cell" style:parent-style-name="Default" style:data-style-name="N0">
      <style:table-cell-properties style:vertical-align="middle" fo:wrap-option="wrap"/>
    </style:style>
    <style:style style:name="ce15" style:family="table-cell" style:parent-style-name="Default" style:data-style-name="N0">
      <style:table-cell-properties style:vertical-align="middle" fo:wrap-option="wrap" style:repeat-content="false"/>
      <style:paragraph-properties fo:text-align="start" fo:margin-left="0cm"/>
    </style:style>
    <style:style style:name="ce16" style:family="table-cell" style:parent-style-name="Default" style:data-style-name="N0">
      <style:table-cell-properties style:vertical-align="middle" fo:wrap-option="wrap" style:repeat-content="false"/>
      <style:paragraph-properties fo:text-align="center"/>
    </style:style>
    <style:style style:name="ce17" style:family="table-cell" style:parent-style-name="Default" style:data-style-name="N0">
      <style:table-cell-properties style:vertical-align="middle" fo:wrap-option="wrap"/>
      <style:text-properties fo:color="#0070C0"/>
    </style:style>
    <style:style style:name="ce18" style:family="table-cell" style:parent-style-name="Default" style:data-style-name="N0">
      <style:table-cell-properties style:vertical-align="middle" fo:wrap-option="wrap" style:repeat-content="false"/>
      <style:paragraph-properties fo:text-align="center"/>
      <style:text-properties fo:font-weight="bold" style:font-weight-asian="bold" style:font-weight-complex="bold"/>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7.03791666666667cm"/>
    </style:style>
    <style:style style:name="co2" style:family="table-column">
      <style:table-column-properties fo:break-before="auto" style:column-width="5.34458333333333cm"/>
    </style:style>
    <style:style style:name="co3" style:family="table-column">
      <style:table-column-properties fo:break-before="auto" style:column-width="4.81541666666667cm"/>
    </style:style>
    <style:style style:name="co4" style:family="table-column">
      <style:table-column-properties fo:break-before="auto" style:column-width="9.73666666666667cm"/>
    </style:style>
    <style:style style:name="co5" style:family="table-column">
      <style:table-column-properties fo:break-before="auto" style:column-width="7.80520833333333cm"/>
    </style:style>
    <style:style style:name="co6" style:family="table-column">
      <style:table-column-properties fo:break-before="auto" style:column-width="9.36625cm"/>
    </style:style>
    <style:style style:name="co7" style:family="table-column">
      <style:table-column-properties fo:break-before="auto" style:column-width="10.4245833333333cm"/>
    </style:style>
    <style:style style:name="co8" style:family="table-column">
      <style:table-column-properties fo:break-before="auto" style:column-width="10.1864583333333cm"/>
    </style:style>
    <style:style style:name="co9" style:family="table-column">
      <style:table-column-properties fo:break-before="auto" style:column-width="9.26041666666667cm"/>
    </style:style>
    <style:style style:name="co10" style:family="table-column">
      <style:table-column-properties fo:break-before="page" style:column-width="8.20208333333333cm"/>
    </style:style>
    <style:style style:name="co11" style:family="table-column">
      <style:table-column-properties fo:break-before="auto" style:column-width="7.72583333333333cm"/>
    </style:style>
    <style:style style:name="co12" style:family="table-column">
      <style:table-column-properties fo:break-before="auto" style:column-width="8.06979166666667cm"/>
    </style:style>
    <style:style style:name="co13" style:family="table-column">
      <style:table-column-properties fo:break-before="auto" style:column-width="7.9375cm"/>
    </style:style>
    <style:style style:name="co14" style:family="table-column">
      <style:table-column-properties fo:break-before="auto" style:column-width="1.77270833333333cm"/>
    </style:style>
    <style:style style:name="co15" style:family="table-column">
      <style:table-column-properties fo:break-before="auto" style:column-width="1.69333333333333cm"/>
    </style:style>
    <style:style style:name="ro1" style:family="table-row">
      <style:table-row-properties style:row-height="12.75pt" style:use-optimal-row-height="true" fo:break-before="auto"/>
    </style:style>
    <style:style style:name="ro2" style:family="table-row">
      <style:table-row-properties style:row-height="102pt" style:use-optimal-row-height="true" fo:break-before="auto"/>
    </style:style>
    <style:style style:name="ro3" style:family="table-row">
      <style:table-row-properties style:row-height="140.25pt" style:use-optimal-row-height="true" fo:break-before="auto"/>
    </style:style>
    <style:style style:name="ro4" style:family="table-row">
      <style:table-row-properties style:row-height="114.75pt" style:use-optimal-row-height="true" fo:break-before="auto"/>
    </style:style>
    <style:style style:name="ro5" style:family="table-row">
      <style:table-row-properties style:row-height="204pt" style:use-optimal-row-height="true" fo:break-before="auto"/>
    </style:style>
    <style:style style:name="ro6" style:family="table-row">
      <style:table-row-properties style:row-height="127.5pt" style:use-optimal-row-height="true" fo:break-before="auto"/>
    </style:style>
    <style:style style:name="ro7" style:family="table-row">
      <style:table-row-properties style:row-height="280.5pt" style:use-optimal-row-height="true" fo:break-before="auto"/>
    </style:style>
    <style:style style:name="ro8" style:family="table-row">
      <style:table-row-properties style:row-height="409.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Trasparenza" table:style-name="ta1">
        <table:table-column table:style-name="co1" table:default-cell-style-name="ce14"/>
        <table:table-column table:style-name="co2" table:default-cell-style-name="ce15"/>
        <table:table-column table:style-name="co3" table:default-cell-style-name="ce14"/>
        <table:table-column table:style-name="co4" table:default-cell-style-name="ce14"/>
        <table:table-column table:style-name="co5" table:default-cell-style-name="ce14"/>
        <table:table-column table:style-name="co6" table:default-cell-style-name="ce14"/>
        <table:table-column table:style-name="co7" table:default-cell-style-name="ce16"/>
        <table:table-column table:style-name="co8" table:default-cell-style-name="ce14"/>
        <table:table-column table:style-name="co9" table:default-cell-style-name="ce14"/>
        <table:table-column table:style-name="co10" table:default-cell-style-name="ce17"/>
        <table:table-column table:style-name="co11" table:default-cell-style-name="ce15"/>
        <table:table-column table:style-name="co12" table:default-cell-style-name="ce14"/>
        <table:table-column table:style-name="co13" table:default-cell-style-name="ce14"/>
        <table:table-column table:style-name="co14" table:number-columns-repeated="1009" table:default-cell-style-name="ce1"/>
        <table:table-column table:style-name="co15" table:number-columns-repeated="15362" table:default-cell-style-name="ce1"/>
        <table:table-row table:style-name="ro1">
          <table:table-cell office:value-type="string" table:number-columns-spanned="13" table:number-rows-spanned="1" table:style-name="ce18">
            <text:p>PROCEDIMENTI AMMINISTRATIVI AREA FUNZIONALE 11</text:p>
          </table:table-cell>
          <table:covered-table-cell table:number-columns-repeated="12"/>
          <table:table-cell table:number-columns-repeated="16371"/>
        </table:table-row>
        <table:table-row table:style-name="ro1">
          <table:table-cell office:value-type="string" table:style-name="ce2">
            <text:p>A</text:p>
          </table:table-cell>
          <table:table-cell office:value-type="string" table:style-name="ce2">
            <text:p>A</text:p>
          </table:table-cell>
          <table:table-cell office:value-type="string" table:style-name="ce2">
            <text:p>B</text:p>
          </table:table-cell>
          <table:table-cell office:value-type="string" table:style-name="ce2">
            <text:p>C</text:p>
          </table:table-cell>
          <table:table-cell office:value-type="string" table:style-name="ce2">
            <text:p>D</text:p>
          </table:table-cell>
          <table:table-cell office:value-type="string" table:style-name="ce2">
            <text:p>E</text:p>
          </table:table-cell>
          <table:table-cell office:value-type="string" table:style-name="ce2">
            <text:p>F</text:p>
          </table:table-cell>
          <table:table-cell office:value-type="string" table:style-name="ce2">
            <text:p>G</text:p>
          </table:table-cell>
          <table:table-cell office:value-type="string" table:style-name="ce2">
            <text:p>H</text:p>
          </table:table-cell>
          <table:table-cell office:value-type="string" table:style-name="ce3">
            <text:p>I</text:p>
          </table:table-cell>
          <table:table-cell office:value-type="string" table:style-name="ce2">
            <text:p>L</text:p>
          </table:table-cell>
          <table:table-cell office:value-type="string" table:style-name="ce2">
            <text:p>M</text:p>
          </table:table-cell>
          <table:table-cell office:value-type="string" table:style-name="ce2">
            <text:p>N</text:p>
          </table:table-cell>
          <table:table-cell table:number-columns-repeated="16371" table:style-name="ce4"/>
        </table:table-row>
        <table:table-row table:style-name="ro2">
          <table:table-cell office:value-type="string" table:style-name="ce2">
            <text:p>Descrizione della tipologia oggetto di procedimento</text:p>
            <text:p>(art. 35, c.1, let. a) D.lgs. 33/2013)</text:p>
          </table:table-cell>
          <table:table-cell office:value-type="string" table:style-name="ce2">
            <text:p>Indicazione dei riferimenti normativi</text:p>
            <text:p>(art. 35, c.1, let. a) D.lgs. 33/2013)</text:p>
          </table:table-cell>
          <table:table-cell office:value-type="string" table:style-name="ce2">
            <text:p>Unità organizzativa responsabile dell'istruttoria</text:p>
            <text:p>(art. 35, c.1, let. b) D.lgs. 33/2013)</text:p>
          </table:table-cell>
          <table:table-cell office:value-type="string" table:style-name="ce2">
            <text:p>Ufficio competente e Responsabile dello stesso – recapiti telefonici e casella di posta elettronica (art. 35, c. 1, <text:s/>let. c) D.lgs. n.33/2013)</text:p>
          </table:table-cell>
          <table:table-cell office:value-type="string" table:style-name="ce2">
            <text:p>Modalità di accesso (art. 35, c.1 let. d) D.Lgs. n. 33/2013)</text:p>
          </table:table-cell>
          <table:table-cell office:value-type="string" table:style-name="ce2">
            <text:p>Modalità con le quali gli interessati possono ottenere le informazioni relative ai procedimenti in corso che li riguardino</text:p>
            <text:p>(art. 35, c. 1, let. e) del D.lgs. n.33/2013)</text:p>
          </table:table-cell>
          <table:table-cell office:value-type="string" table:style-name="ce2">
            <text:p>Termine fissato in sede di disciplina normativa del procedimento per la conclusione con l'adozione di un provvedimento espresso ed ogni altro termine procedimentale rilevante</text:p>
            <text:p>(art. 35, c.1, let. f) D.lgs. n.33/2013)</text:p>
          </table:table-cell>
          <table:table-cell office:value-type="string" table:style-name="ce2">
            <text:p>Procedimento per i quali il provvedimento dell'amministrazione può essere sostituito da una dichiarazione dell'interessato o il procedimento può concludersi con il silenzio-assenso dell'amministrazione (art. 35, c.1, let. g) D.lgs. n.33/2013)</text:p>
          </table:table-cell>
          <table:table-cell office:value-type="string" table:style-name="ce2">
            <text:p>Strumenti di tutela, amministrativa e giurisdizionale, riconosciuti all’interessato nel corso del procedimento e nei confronti del provvedimento finale o nei casi di adozione del provvedimento oltre il termine predeterminato per la sua conclusione e modi per attivarlo (art. 35, c. 1, let. h) D.Lgs. n. 33/2013)</text:p>
            <text:p/>
          </table:table-cell>
          <table:table-cell office:value-type="string" table:style-name="ce2">
            <text:p>Link di accesso al servizio on line</text:p>
            <text:p>(art. 35, c. 1, lett. i) D.lgs. n.33/2013)</text:p>
          </table:table-cell>
          <table:table-cell office:value-type="string" table:style-name="ce2">
            <text:p>Modalità per effettuare i pagamenti</text:p>
            <text:p>(art. 35, comma 1, let. l) D.lgs. n.33/2013)</text:p>
          </table:table-cell>
          <table:table-cell office:value-type="string" table:style-name="ce2">
            <text:p>Nome del soggetto a cui è attribuito il potere sostitutivo in caso di inerzia e modalità per attivare tale potere con indicazione dei recapiti telefonici/caselle posta elettronica istituzionale (art. 35, c.1, let. m) D.lgs. n.33/2013)</text:p>
          </table:table-cell>
          <table:table-cell office:value-type="string" table:style-name="ce2">
            <text:p>Link agli atti e documenti da allegare all’istanza e modulistica necessaria, in caso di procedimento ad istanza di parte</text:p>
            <text:p>(art. 35, c. 1, lett. i) D.lgs. n.33/2013)</text:p>
          </table:table-cell>
          <table:table-cell table:number-columns-repeated="16371" table:style-name="ce4"/>
        </table:table-row>
        <table:table-row table:style-name="ro3">
          <table:table-cell office:value-type="string" table:style-name="ce5">
            <text:p>Ricezione di comunicazioni di capitozzatura e/o taglio delle branche principali</text:p>
          </table:table-cell>
          <table:table-cell office:value-type="string" table:style-name="ce6">
            <text:p>Legge Regionale Forestale n. 6/2005, art. 22, comma 2</text:p>
          </table:table-cell>
          <table:table-cell office:value-type="string" table:style-name="ce5">
            <text:p>AREA 11 - Ambiente, Porto, Demanio marittimo e Verde pubblico</text:p>
          </table:table-cell>
          <table:table-cell office:value-type="string" table:style-name="ce7">
            <text:p><text:span text:style-name="T2">Ufficio Verde pubblico<text:s text:c="6"/></text:span><text:s text:c="84"/>Gestione del verde pubblico, parchi e giardini <text:s text:c="162"/>Indirizzo: Palazzo La nuova Gioventù - Viale Leopardi, 6 - 60019 - Senigallia (AN) <text:s text:c="52"/>Telefono: 0716629563 - 424 - 430 - 273 - 417 <text:s text:c="84"/>Email: verde@comune.senigallia.an.it <text:s text:c="86"/>Email: segnalazioni.ambiente@comune.senigallia.an.it <text:s text:c="80"/>Responsabile AREA 11 <text:s text:c="121"/>Ing. Paolo Olivanti <text:s text:c="142"/>Tel: 0716629220 - 424 <text:s text:c="153"/>Pec istituzionale: comune.senigallia@emarche.it<text:s text:c="258"/></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verde pubblico <text:s text:c="69"/>Tel: 0716629424 - 273 - 417 <text:s text:c="70"/>Email: verde@comune.senigallia.an.it <text:s text:c="40"/>Email: segnalazioni.ambiente@comune.senigallia.an.it <text:s text:c="3"/>Pec istituzionale: comune.senigallia@emarche.it<text:s text:c="140"/></text:p>
          </table:table-cell>
          <table:table-cell office:value-type="string" table:style-name="ce8">
            <text:p>30 giorni</text:p>
          </table:table-cell>
          <table:table-cell office:value-type="string" table:style-name="ce8">
            <text:p>Si</text:p>
          </table:table-cell>
          <table:table-cell office:value-type="string" table:style-name="ce8">
            <text:p>//</text:p>
          </table:table-cell>
          <table:table-cell office:value-type="string" table:style-name="ce9">
            <text:p>https://www.comune.senigallia.an.it/servizio/ricezione-di-comunicazioni-di-capitozzatura-e-o-taglio-delle-branche-principali-ai-sensi-della-legge-regionale-forestale-n-6-2005-art-22-comma-2/</text:p>
          </table:table-cell>
          <table:table-cell office:value-type="string" table:style-name="ce10">
            <text:p>Istanza esente da imposte di boll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9">
            <text:p><text:a xlink:href="https://www.comune.senigallia.an.it/documento_pubblico/modulistica-capitozzatura-e-o-taglio-delle-branche/">https://www.comune.senigallia.an.it/documento_pubblico/modulistica-capitozzatura-e-o-taglio-delle-branche/</text:a></text:p>
          </table:table-cell>
          <table:table-cell table:number-columns-repeated="16371"/>
        </table:table-row>
        <table:table-row table:style-name="ro3">
          <table:table-cell office:value-type="string" table:style-name="ce5">
            <text:p>Rilascio di autorizzazione amministrativa per l’estirpazione di siepi radicate in zona E (zona agricola) del territorio comunale</text:p>
          </table:table-cell>
          <table:table-cell office:value-type="string" table:style-name="ce6">
            <text:p>Legge Regionale n. 6/2005, art. 24, comma 3</text:p>
          </table:table-cell>
          <table:table-cell office:value-type="string" table:style-name="ce5">
            <text:p>AREA 11 - Ambiente, Porto, Demanio marittimo e Verde pubblico</text:p>
          </table:table-cell>
          <table:table-cell office:value-type="string" table:style-name="ce7">
            <text:p><text:span text:style-name="T2">Ufficio Verde pubblico<text:s text:c="6"/></text:span><text:s text:c="84"/>Gestione del verde pubblico, parchi e giardini <text:s text:c="162"/>Indirizzo: Palazzo La nuova Gioventù - Viale Leopardi, 6 - 60019 - Senigallia (AN) <text:s text:c="52"/>Telefono: 0716629563 - 424 - 430 - 273 - 417 <text:s text:c="84"/>Email: verde@comune.senigallia.an.it <text:s text:c="86"/>Email: segnalazioni.ambiente@comune.senigallia.an.it <text:s text:c="80"/>Responsabile AREA 11 <text:s text:c="121"/>Ing. Paolo Olivanti <text:s text:c="142"/>Tel: 0716629220 - 424 <text:s text:c="153"/>Pec istituzionale: comune.senigallia@emarche.it<text:s text:c="258"/></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verde pubblico <text:s text:c="69"/>Tel: 0716629424 - 273 - 417 <text:s text:c="70"/>Email: verde@comune.senigallia.an.it <text:s text:c="40"/>Email: segnalazioni.ambiente@comune.senigallia.an.it <text:s text:c="3"/>Pec istituzionale: comune.senigallia@emarche.it<text:s text:c="140"/></text:p>
          </table:table-cell>
          <table:table-cell office:value-type="string" table:style-name="ce8">
            <text:p>30 giorni</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9">
            <text:p>https://www.comune.senigallia.an.it/servizio/rilascio-di-autorizzazione-amministrativa-per-lestirpazione-di-siepi-radicate-in-zona-e-zona-agricola-del-territorio-comunale-ai-sensi-della-legge-regionale-n-6-2005-art-24-comma-3/</text:p>
          </table:table-cell>
          <table:table-cell office:value-type="string" table:style-name="ce6">
            <text:p>Sia la richiesta sia il rilascio dell’autorizzazione amministrativa sono entrambe soggette ad imposta di boll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9">
            <text:p>https://www.comune.senigallia.an.it/documento_pubblico/modulo-autorizzazione-lr06-05-estirpazione-siepi/</text:p>
          </table:table-cell>
          <table:table-cell table:number-columns-repeated="16371"/>
        </table:table-row>
        <table:table-row table:style-name="ro3">
          <table:table-cell office:value-type="string" table:style-name="ce5">
            <text:p>Ricezione di comunicazioni di abbattimento di alberi protetti (mantenimento delle distanze di sicurezza previste da leggi e regolamenti a tutela di determinati beni ed impianti)</text:p>
          </table:table-cell>
          <table:table-cell office:value-type="string" table:style-name="ce6">
            <text:p>Legge Regionale Forestale n. 6/2005, art. 21, comma 3<text:s/></text:p>
          </table:table-cell>
          <table:table-cell office:value-type="string" table:style-name="ce5">
            <text:p>AREA 11 - Ambiente, Porto, Demanio marittimo e Verde pubblico</text:p>
          </table:table-cell>
          <table:table-cell office:value-type="string" table:style-name="ce7">
            <text:p><text:span text:style-name="T2">Ufficio Verde pubblico<text:s text:c="6"/></text:span><text:s text:c="84"/>Gestione del verde pubblico, parchi e giardini <text:s text:c="162"/>Indirizzo: Palazzo La nuova Gioventù - Viale Leopardi, 6 - 60019 - Senigallia (AN) <text:s text:c="52"/>Telefono: 0716629563 - 424 - 430 - 273 - 417 <text:s text:c="84"/>Email: verde@comune.senigallia.an.it <text:s text:c="86"/>Email: segnalazioni.ambiente@comune.senigallia.an.it <text:s text:c="80"/>Responsabile AREA 11 <text:s text:c="121"/>Ing. Paolo Olivanti <text:s text:c="142"/>Tel: 0716629220 - 424 <text:s text:c="153"/>Pec istituzionale: comune.senigallia@emarche.it<text:s text:c="258"/></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verde pubblico <text:s text:c="69"/>Tel: 0716629424 - 273 - 417 <text:s text:c="70"/>Email: verde@comune.senigallia.an.it <text:s text:c="40"/>Email: segnalazioni.ambiente@comune.senigallia.an.it <text:s text:c="3"/>Pec istituzionale: comune.senigallia@emarche.it<text:s text:c="140"/></text:p>
          </table:table-cell>
          <table:table-cell office:value-type="string" table:style-name="ce8">
            <text:p>30 giorni</text:p>
          </table:table-cell>
          <table:table-cell office:value-type="string" table:style-name="ce8">
            <text:p>Si</text:p>
          </table:table-cell>
          <table:table-cell office:value-type="string" table:style-name="ce8">
            <text:p>//</text:p>
          </table:table-cell>
          <table:table-cell office:value-type="string" table:style-name="ce9">
            <text:p>https://www.comune.senigallia.an.it/servizio/ricezione-di-comunicazioni-di-abbattimento-di-alberi-protetti-ai-sensi-della-legge-regionale-forestale-n-6-2005-art-21-comma-3-mantenimento-delle-distanze-di-sicurezza-previste-da-leggi-e-regolam/</text:p>
          </table:table-cell>
          <table:table-cell office:value-type="string" table:style-name="ce10">
            <text:p>Istanza esente da imposte di boll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9">
            <text:p>https://www.comune.senigallia.an.it/documento_pubblico/comunicazione-abbattimento-di-alberi-protetti-mantenimento-delle-distanze-di-sicurezza-previste-da-leggi-e-regolamenti-a-tutela-di-determinati-beni-ed-impianti/</text:p>
          </table:table-cell>
          <table:table-cell table:number-columns-repeated="16371"/>
        </table:table-row>
        <table:table-row table:style-name="ro3">
          <table:table-cell office:value-type="string" table:style-name="ce5">
            <text:p>Ricezione di comunicazioni di abbattimento di alberi protetti (esecuzione di sentenze passate in giudicato)<text:s/></text:p>
          </table:table-cell>
          <table:table-cell office:value-type="string" table:style-name="ce6">
            <text:p>Legge Regionale Forestale n. 6/2005, art. 21, comma 3<text:s/></text:p>
          </table:table-cell>
          <table:table-cell office:value-type="string" table:style-name="ce5">
            <text:p>AREA 11 - Ambiente, Porto, Demanio marittimo e Verde pubblico</text:p>
          </table:table-cell>
          <table:table-cell office:value-type="string" table:style-name="ce7">
            <text:p><text:span text:style-name="T2">Ufficio Verde pubblico<text:s text:c="6"/></text:span><text:s text:c="84"/>Gestione del verde pubblico, parchi e giardini <text:s text:c="162"/>Indirizzo: Palazzo La nuova Gioventù - Viale Leopardi, 6 - 60019 - Senigallia (AN) <text:s text:c="52"/>Telefono: 0716629563 - 424 - 430 - 273 - 417 <text:s text:c="84"/>Email: verde@comune.senigallia.an.it <text:s text:c="86"/>Email: segnalazioni.ambiente@comune.senigallia.an.it <text:s text:c="80"/>Responsabile AREA 11 <text:s text:c="121"/>Ing. Paolo Olivanti <text:s text:c="142"/>Tel: 0716629220 - 424 <text:s text:c="153"/>Pec istituzionale: comune.senigallia@emarche.it<text:s text:c="258"/></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verde pubblico <text:s text:c="69"/>Tel: 0716629424 - 273 - 417 <text:s text:c="70"/>Email: verde@comune.senigallia.an.it <text:s text:c="40"/>Email: segnalazioni.ambiente@comune.senigallia.an.it <text:s text:c="3"/>Pec istituzionale: comune.senigallia@emarche.it<text:s text:c="140"/></text:p>
          </table:table-cell>
          <table:table-cell office:value-type="string" table:style-name="ce8">
            <text:p>30 giorni</text:p>
          </table:table-cell>
          <table:table-cell office:value-type="string" table:style-name="ce8">
            <text:p>Si</text:p>
          </table:table-cell>
          <table:table-cell office:value-type="string" table:style-name="ce8">
            <text:p>//</text:p>
          </table:table-cell>
          <table:table-cell office:value-type="string" table:style-name="ce9">
            <text:p>https://www.comune.senigallia.an.it/servizio/ricezione-di-comunicazioni-di-abbattimento-di-alberi-protetti-ai-sensi-della-legge-regionale-forestale-n-6-2005-art-21-comma-3-esecuzione-di-sentenze-passate-in-giudicato/</text:p>
          </table:table-cell>
          <table:table-cell office:value-type="string" table:style-name="ce10">
            <text:p>Istanza esente da imposte di boll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9">
            <text:p>https://www.comune.senigallia.an.it/documento_pubblico/modulistica-comunicazione-di-abbattimento-di-alberi-protetti-esecuzione-di-sentenze-passate-in-giudicato/</text:p>
          </table:table-cell>
          <table:table-cell table:number-columns-repeated="16371"/>
        </table:table-row>
        <table:table-row table:style-name="ro3">
          <table:table-cell office:value-type="string" table:style-name="ce5">
            <text:p>Ricezione di comunicazioni di abbattimento di alberi non protetti</text:p>
          </table:table-cell>
          <table:table-cell office:value-type="string" table:style-name="ce6">
            <text:p>Regolamento comunale del Verde Urbano e Rurale, art. 8.1, lettera c</text:p>
          </table:table-cell>
          <table:table-cell office:value-type="string" table:style-name="ce5">
            <text:p>AREA 11 - Ambiente, Porto, Demanio marittimo e Verde pubblico</text:p>
          </table:table-cell>
          <table:table-cell office:value-type="string" table:style-name="ce7">
            <text:p><text:span text:style-name="T2">Ufficio Verde pubblico<text:s text:c="6"/></text:span><text:s text:c="84"/>Gestione del verde pubblico, parchi e giardini <text:s text:c="162"/>Indirizzo: Palazzo La nuova Gioventù - Viale Leopardi, 6 - 60019 - Senigallia (AN) <text:s text:c="52"/>Telefono: 0716629563 - 424 - 430 - 273 - 417 <text:s text:c="84"/>Email: verde@comune.senigallia.an.it <text:s text:c="86"/>Email: segnalazioni.ambiente@comune.senigallia.an.it <text:s text:c="80"/>Responsabile AREA 11 <text:s text:c="121"/>Ing. Paolo Olivanti <text:s text:c="142"/>Tel: 0716629220 - 424 <text:s text:c="153"/>Pec istituzionale: comune.senigallia@emarche.it<text:s text:c="258"/></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verde pubblico <text:s text:c="69"/>Tel: 0716629424 - 273 - 417 <text:s text:c="70"/>Email: verde@comune.senigallia.an.it <text:s text:c="40"/>Email: segnalazioni.ambiente@comune.senigallia.an.it <text:s text:c="3"/>Pec istituzionale: comune.senigallia@emarche.it<text:s text:c="140"/></text:p>
          </table:table-cell>
          <table:table-cell office:value-type="string" table:style-name="ce8">
            <text:p>15 giorni</text:p>
          </table:table-cell>
          <table:table-cell office:value-type="string" table:style-name="ce8">
            <text:p>Si</text:p>
          </table:table-cell>
          <table:table-cell office:value-type="string" table:style-name="ce8">
            <text:p>//</text:p>
          </table:table-cell>
          <table:table-cell office:value-type="string" table:style-name="ce9">
            <text:p>https://www.comune.senigallia.an.it/servizio/ricezione-di-comunicazioni-di-abbattimento-di-alberi-non-protetti-ai-sensi-del-regolamento-comunale-del-verde-urbano-e-rurale-art-8-1-lettera-c/</text:p>
          </table:table-cell>
          <table:table-cell office:value-type="string" table:style-name="ce10">
            <text:p>Istanza esente da imposte di boll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9">
            <text:p>https://www.comune.senigallia.an.it/documento_pubblico/comunicazione-abbattimento-di-alberi-non-protetti-situati-in-tutte-le-zone-urbanistiche-eccetto-zona-e-zona-agricola/</text:p>
          </table:table-cell>
          <table:table-cell table:number-columns-repeated="16371"/>
        </table:table-row>
        <table:table-row table:style-name="ro3">
          <table:table-cell office:value-type="string" table:style-name="ce5">
            <text:p>Rilascio di autorizzazione amministrativa per abbattimento di albero/i protetto/i</text:p>
          </table:table-cell>
          <table:table-cell office:value-type="string" table:style-name="ce6">
            <text:p>Legge Forestale Regionale n. 6/2005, art. 21, comma 2, lettere d), e), f), g), h) ed i)</text:p>
          </table:table-cell>
          <table:table-cell office:value-type="string" table:style-name="ce5">
            <text:p>AREA 11 - Ambiente, Porto, Demanio marittimo e Verde pubblico</text:p>
          </table:table-cell>
          <table:table-cell office:value-type="string" table:style-name="ce7">
            <text:p><text:span text:style-name="T2">Ufficio Verde pubblico<text:s text:c="6"/></text:span><text:s text:c="84"/>Gestione del verde pubblico, parchi e giardini <text:s text:c="162"/>Indirizzo: Palazzo La nuova Gioventù - Viale Leopardi, 6 - 60019 - Senigallia (AN) <text:s text:c="52"/>Telefono: 0716629563 - 424 - 430 - 273 - 417 <text:s text:c="84"/>Email: verde@comune.senigallia.an.it <text:s text:c="86"/>Email: segnalazioni.ambiente@comune.senigallia.an.it <text:s text:c="80"/>Responsabile AREA 11 <text:s text:c="121"/>Ing. Paolo Olivanti <text:s text:c="142"/>Tel: 0716629220 - 424 <text:s text:c="153"/>Pec istituzionale: comune.senigallia@emarche.it<text:s text:c="258"/></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verde pubblico <text:s text:c="69"/>Tel: 0716629424 - 273 - 417 <text:s text:c="70"/>Email: verde@comune.senigallia.an.it <text:s text:c="40"/>Email: segnalazioni.ambiente@comune.senigallia.an.it <text:s text:c="3"/>Pec istituzionale: comune.senigallia@emarche.it<text:s text:c="140"/></text:p>
          </table:table-cell>
          <table:table-cell office:value-type="string" table:style-name="ce8">
            <text:p>30 giorni</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9">
            <text:p>https://www.comune.senigallia.an.it/servizio/rilascio-di-autorizzazione-amministrativa-per-abbattimento-di-albero-i-protetto-i-ai-sensi-della-legge-forestale-regionale-n-6-2005-art-21-comma-2-lettere-d-e-f-g-h-ed-i/</text:p>
          </table:table-cell>
          <table:table-cell office:value-type="string" table:style-name="ce6">
            <text:p>Sia la richiesta sia il rilascio dell’autorizzazione amministrativa per  l’abbattimento di albero protetto ai sensi della Legge Regionale n. 6/2005, art. 21, comma 2, lettere d), e), f), g), h) ed i) sono entrambe soggette ad imposta di boll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9">
            <text:p>https://www.comune.senigallia.an.it/documento_pubblico/modulo-autorizzazione-lr06-05-abbattimento-alberi-protetti/</text:p>
          </table:table-cell>
          <table:table-cell table:number-columns-repeated="16371"/>
        </table:table-row>
        <table:table-row table:style-name="ro3">
          <table:table-cell office:value-type="string" table:style-name="ce5">
            <text:p>Ricezione di comunicazioni di abbattimento di alberi protetti (alberi completamente secchi o schiantati)<text:s/></text:p>
          </table:table-cell>
          <table:table-cell office:value-type="string" table:style-name="ce6">
            <text:p>Legge Regionale Forestale n. 6/2005, art. 21, comma 3</text:p>
          </table:table-cell>
          <table:table-cell office:value-type="string" table:style-name="ce5">
            <text:p>AREA 11 - Ambiente, Porto, Demanio marittimo e Verde pubblico</text:p>
          </table:table-cell>
          <table:table-cell office:value-type="string" table:style-name="ce7">
            <text:p><text:span text:style-name="T2">Ufficio Verde pubblico<text:s text:c="6"/></text:span><text:s text:c="84"/>Gestione del verde pubblico, parchi e giardini <text:s text:c="162"/>Indirizzo: Palazzo La nuova Gioventù - Viale Leopardi, 6 - 60019 - Senigallia (AN) <text:s text:c="52"/>Telefono: 0716629563 - 424 - 430 - 273 - 417 <text:s text:c="84"/>Email: verde@comune.senigallia.an.it <text:s text:c="86"/>Email: segnalazioni.ambiente@comune.senigallia.an.it <text:s text:c="80"/>Responsabile AREA 11 <text:s text:c="121"/>Ing. Paolo Olivanti <text:s text:c="142"/>Tel: 0716629220 - 424 <text:s text:c="153"/>Pec istituzionale: comune.senigallia@emarche.it<text:s text:c="258"/></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verde pubblico <text:s text:c="69"/>Tel: 0716629424 - 273 - 417 <text:s text:c="70"/>Email: verde@comune.senigallia.an.it <text:s text:c="40"/>Email: segnalazioni.ambiente@comune.senigallia.an.it <text:s text:c="3"/>Pec istituzionale: comune.senigallia@emarche.it<text:s text:c="140"/></text:p>
          </table:table-cell>
          <table:table-cell office:value-type="string" table:style-name="ce8">
            <text:p>15 giorni</text:p>
          </table:table-cell>
          <table:table-cell office:value-type="string" table:style-name="ce8">
            <text:p>Si</text:p>
          </table:table-cell>
          <table:table-cell office:value-type="string" table:style-name="ce8">
            <text:p>//</text:p>
          </table:table-cell>
          <table:table-cell office:value-type="string" table:style-name="ce9">
            <text:p>https://www.comune.senigallia.an.it/servizio/ricezione-di-comunicazioni-di-abbattimento-di-alberi-protetti-ai-sensi-della-legge-regionale-forestale-n-6-2005-art-21-comma-3-alberi-completamente-secchi-o-schiantati/</text:p>
          </table:table-cell>
          <table:table-cell office:value-type="string" table:style-name="ce10">
            <text:p>Istanza esente da imposte di boll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9">
            <text:p>https://www.comune.senigallia.an.it/documento_pubblico/comunicazione-ai-sensi-della-l-r-n-06-2005-art-21-comma-3-lettera-a-abbattimento-di-alberi-protetti-completamente-secchi-o-schiantati/</text:p>
          </table:table-cell>
          <table:table-cell table:number-columns-repeated="16371"/>
        </table:table-row>
        <table:table-row table:style-name="ro3">
          <table:table-cell office:value-type="string" table:style-name="ce5">
            <text:p>Proposta per la rigenerazione e la cura di un bene comune</text:p>
          </table:table-cell>
          <table:table-cell office:value-type="string" table:style-name="ce6">
            <text:p>Regolamento sulle forme di collaborazione tra soggetti civici e amministrazione</text:p>
          </table:table-cell>
          <table:table-cell office:value-type="string" table:style-name="ce5">
            <text:p>AREA 11 - Ambiente, Porto, Demanio marittimo e Verde pubblico</text:p>
          </table:table-cell>
          <table:table-cell office:value-type="string" table:style-name="ce7">
            <text:p><text:span text:style-name="T2">Ufficio Verde pubblico<text:s text:c="6"/></text:span><text:s text:c="84"/>Gestione del verde pubblico, parchi e giardini <text:s text:c="162"/>Indirizzo: Palazzo La nuova Gioventù - Viale Leopardi, 6 - 60019 - Senigallia (AN) <text:s text:c="52"/>Telefono: 0716629563 - 424 - 430 - 273 - 417 <text:s text:c="84"/>Email: verde@comune.senigallia.an.it <text:s text:c="86"/>Email: segnalazioni.ambiente@comune.senigallia.an.it <text:s text:c="80"/>Responsabile AREA 11 <text:s text:c="121"/>Ing. Paolo Olivanti <text:s text:c="142"/>Tel: 0716629220 - 424 <text:s text:c="153"/>Pec istituzionale: comune.senigallia@emarche.it<text:s text:c="258"/></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verde pubblico <text:s text:c="72"/>Tel: 0716629430 <text:s text:c="90"/>Email<text:span text:style-name="T2">:</text:span><text:s/>partecipazioneattiva@comune.senigallia.an.it <text:s text:c="18"/>Pec istituzionale: comune.senigallia@emarche.it<text:s text:c="146"/></text:p>
          </table:table-cell>
          <table:table-cell office:value-type="string" table:style-name="ce8">
            <text:p>60 giorni</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9">
            <text:p>https://www.comune.senigallia.an.it/servizio/proposta-per-la-rigenerazione-e-la-cura-di-un-bene-comune/</text:p>
          </table:table-cell>
          <table:table-cell office:value-type="string" table:style-name="ce6">
            <text:p>Istanza esente da imposta di bollo e diritti di segreteria</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9">
            <text:p>https://www.comune.senigallia.an.it/documento_pubblico/modello-richiesta-partecipazione-da-parte-dei-cittadini-attivi/</text:p>
          </table:table-cell>
          <table:table-cell table:number-columns-repeated="16371"/>
        </table:table-row>
        <table:table-row table:style-name="ro4">
          <table:table-cell office:value-type="string" table:style-name="ce5">
            <text:p>Affidamento gestione rifiuti speciali prodotti dall’ente</text:p>
          </table:table-cell>
          <table:table-cell office:value-type="string" table:style-name="ce6">
            <text:p>D.lgs 152/2006 e ss.mm.ii</text:p>
          </table:table-cell>
          <table:table-cell office:value-type="string" table:style-name="ce5">
            <text:p>AREA 11 - Ambiente, Porto, Demanio marittimo e Verde pubblico</text:p>
          </table:table-cell>
          <table:table-cell office:value-type="string" table:style-name="ce11">
            <text:p><text:span text:style-name="T2">Ufficio Ambiente<text:s text:c="2"/></text:span><text:s text:c="248"/>Indirizzo: Palazzo La nuova Gioventù - Viale Leopardi, 6 - 60019 - Senigallia (AN) <text:s text:c="55"/>Telefono: 0716629563 - 424 - 428 - 556 <text:s text:c="163"/>Email: segnalazioni.ambiente@comune.senigallia.an.it <text:s text:c="40"/>Responsabile AREA 11: <text:s text:c="119"/>Ing. Paolo Olivanti <text:s text:c="126"/>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Ambiente <text:s text:c="89"/>Tel: 0716629556 <text:s text:c="106"/>Email: segnalazioni.ambiente@comune.senigallia.an.it <text:s text:c="3"/>Pec istituzionale: comune.senigallia@emarche.it<text:s text:c="140"/></text:p>
          </table:table-cell>
          <table:table-cell office:value-type="string" table:style-name="ce8">
            <text:p>Entro i termini previsti dalla normativa vigente</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8">
            <text:p>//</text:p>
          </table:table-cell>
          <table:table-cell office:value-type="string" table:style-name="ce8">
            <text:p>//</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8">
            <text:p>//</text:p>
          </table:table-cell>
          <table:table-cell table:number-columns-repeated="16371"/>
        </table:table-row>
        <table:table-row table:style-name="ro4">
          <table:table-cell office:value-type="string" table:style-name="ce5">
            <text:p>Procedure per la verifica della presenza di rifiuti pericolosi e aree degradate - Verifiche</text:p>
            <text:p>Sopralluoghi e predisposizione ordinanze</text:p>
          </table:table-cell>
          <table:table-cell office:value-type="string" table:style-name="ce6">
            <text:p>D.lgs 152/2006 e ss.mm.ii</text:p>
          </table:table-cell>
          <table:table-cell office:value-type="string" table:style-name="ce5">
            <text:p>AREA 11 - Ambiente, Porto, Demanio marittimo e Verde pubblico</text:p>
          </table:table-cell>
          <table:table-cell office:value-type="string" table:style-name="ce11">
            <text:p><text:span text:style-name="T2">Ufficio Ambiente<text:s text:c="2"/></text:span><text:s text:c="248"/>Indirizzo: Palazzo La nuova Gioventù - Viale Leopardi, 6 - 60019 - Senigallia (AN) <text:s text:c="54"/>Telefono: 0716629563 - 424 - 428 - 556 <text:s text:c="163"/>Email: segnalazioni.ambiente@comune.senigallia.an.it <text:s text:c="40"/>Responsabile AREA 11: <text:s text:c="119"/>Ing. Paolo Olivanti <text:s text:c="126"/>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Ambiente <text:s text:c="89"/>Tel: 0716629428 - 556 <text:s text:c="104"/>Email: segnalazioni.ambiente@comune.senigallia.an.it <text:s text:c="3"/>Pec istituzionale: comune.senigallia@emarche.it<text:s text:c="140"/></text:p>
          </table:table-cell>
          <table:table-cell office:value-type="string" table:style-name="ce8">
            <text:p>Entro i termini previsti dalla normativa vigente</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8">
            <text:p>//</text:p>
          </table:table-cell>
          <table:table-cell office:value-type="string" table:style-name="ce8">
            <text:p>//</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8">
            <text:p>//</text:p>
          </table:table-cell>
          <table:table-cell table:number-columns-repeated="16371"/>
        </table:table-row>
        <table:table-row table:style-name="ro5">
          <table:table-cell office:value-type="string" table:style-name="ce5">
            <text:p>Rimborsi spese ad associazioni del terzo settore – cittadinanza attiva in materia di</text:p>
            <text:p>gestione randagismo e manutenzione del verde - Procedure comparative di selezione ad evidenza pubblica sia ad istanza di parte sia proposte dagli uffici.<text:s/></text:p>
            <text:p/>
          </table:table-cell>
          <table:table-cell office:value-type="string" table:style-name="ce6">
            <text:p>art.56 D.Lgs.</text:p>
            <text:p>117/2017 con ETS o</text:p>
            <text:p>patti di</text:p>
            <text:p>collaborazione con</text:p>
            <text:p>cittadinanza attiva</text:p>
            <text:p/>
          </table:table-cell>
          <table:table-cell office:value-type="string" table:style-name="ce5">
            <text:p>AREA 11 - Ambiente, Porto, Demanio marittimo e Verde pubblico</text:p>
          </table:table-cell>
          <table:table-cell office:value-type="string" table:style-name="ce5">
            <text:p><text:span text:style-name="T2">Ufficio Verde pubblico<text:s text:c="3"/></text:span><text:s text:c="87"/>Gestione del verde pubblico, parchi e giardini <text:s text:c="162"/>Indirizzo: Palazzo La nuova Gioventù - Viale Leopardi, 6 - 60019 - Senigallia (AN) <text:s text:c="55"/>Telefono: 0716629563 - 424 - 430 - 273 - 417 <text:s text:c="84"/>Email: verde@comune.senigallia.an.it <text:s text:c="86"/>Email: segnalazioni.ambiente@comune.senigallia.an.it<text:s text:c="51"/><text:span text:style-name="T2">Ufficio Ambiente<text:s/></text:span><text:s text:c="249"/>Indirizzo: Palazzo La nuova Gioventù - Viale Leopardi, 6 - 60019 - Senigallia (AN) <text:s text:c="54"/>Telefono: 0716629563 - 424 - 428 - 556 <text:s text:c="163"/>Email: segnalazioni.ambiente@comune.senigallia.an.it <text:s text:c="40"/>Responsabile AREA 11: <text:s text:c="117"/>Ing. Paolo Olivanti <text:s text:c="129"/>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verde pubblico - cittadinanza attiva in materia di manutenzione del verde <text:s text:c="69"/>Tel: 0716629273 - 417 <text:s text:c="70"/>Email: verde@comune.senigallia.an.it <text:s text:c="40"/>Email: segnalazioni.ambiente@comune.senigallia.an.it <text:s text:c="3"/>Pec istituzionale: comune.senigallia@emarche.it <text:s text:c="21"/>Ufficio Ambiente - cittadinanza attiva in materia di gestione randagismo <text:s text:c="94"/>Tel: 0716629428 - 556 <text:s text:c="106"/>Email: segnalazioni.ambiente@comune.senigallia.an.it <text:s text:c="3"/>Pec istituzionale: comune.senigallia@emarche.it<text:s text:c="143"/></text:p>
          </table:table-cell>
          <table:table-cell office:value-type="string" table:style-name="ce8">
            <text:p>Entro i termini previsti dalla normativa vigente</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8">
            <text:p>//</text:p>
          </table:table-cell>
          <table:table-cell office:value-type="string" table:style-name="ce6">
            <text:p>Atto liquidazione - emissione di mandato di pagament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8">
            <text:p>//</text:p>
          </table:table-cell>
          <table:table-cell table:number-columns-repeated="16371"/>
        </table:table-row>
        <table:table-row table:style-name="ro2">
          <table:table-cell office:value-type="string" table:style-name="ce5">
            <text:p>Affidamento a terzi di attività oggetto di concessione demaniale marittima</text:p>
          </table:table-cell>
          <table:table-cell office:value-type="string" table:style-name="ce6">
            <text:p>Art. 45 bis del Codice della Navigazione</text:p>
          </table:table-cell>
          <table:table-cell office:value-type="string" table:style-name="ce5">
            <text:p>AREA 11 - Ambiente, Porto, Demanio marittimo e Verde pubblico</text:p>
          </table:table-cell>
          <table:table-cell office:value-type="string" table:style-name="ce12">
            <text:p><text:span text:style-name="T2">Ufficio Demanio Marittimo<text:s text:c="2"/></text:span><text:s text:c="245"/>Indirizzo: Palazzo La nuova Gioventù - Viale Leopardi, 6 - 60019 - Senigallia (AN) Telefono: 0716629563 - 264 - 256 <text:s text:c="102"/>Email: demanio@comune.senigallia.an.it <text:s text:c="63"/>Responsabile AREA 11:<text:s/><text:span text:style-name="T2"><text:s/></text:span><text:s text:c="111"/>Ing. Paolo Olivanti <text:s text:c="128"/>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Demanio marittimo <text:s text:c="70"/>Tel: 0716629264 - 256 <text:s text:c="135"/>Email: demanio@comune.senigallia.an.it <text:s text:c="33"/>Pec istituzionale: comune.senigallia@emarche.it<text:s text:c="147"/></text:p>
          </table:table-cell>
          <table:table-cell office:value-type="string" table:style-name="ce8">
            <text:p>60 giorni</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9">
            <text:p>https://www.comune.senigallia.an.it/servizio/affidamento-a-terzi-di-attivita-oggetto-di-concessione-demaniale-marittima-art-45-bis/</text:p>
          </table:table-cell>
          <table:table-cell office:value-type="string" table:style-name="ce6">
            <text:p>Il procedimento è soggetto all'imposta di bollo e al pagamento anticipato dei diritti di istruttoria tramite PagoPA portale pagamenti online della Regione Marche: https://mpay.regione.marche.it/mpay/pagonet/extern.do?formName=formExtern&amp;payerCodiceUtente=000RM&amp;payerCodiceEnte=00747&amp;payerTipoUfficio=&amp;payerCodiceUffici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9">
            <text:p>https://www.comune.senigallia.an.it/documento_pubblico/documentazione-affidamento-a-terzi-di-attivita-oggetto-di-concessione-demaniale-marittima-art-45-bis/</text:p>
          </table:table-cell>
          <table:table-cell table:number-columns-repeated="16371"/>
        </table:table-row>
        <table:table-row table:style-name="ro6">
          <table:table-cell office:value-type="string" table:style-name="ce5">
            <text:p>Richiesta di autorizzazione al posizionamento di corridoio di lancio per natanti e imbarcazioni</text:p>
          </table:table-cell>
          <table:table-cell office:value-type="string" table:style-name="ce6">
            <text:p>Art. 6 del R.R. Marche 13 maggio 2004, n. 2, dall’art. 6 del “Regolamento per l’Utilizzo del Litorale Marittimo per Finalità Turistiche Ricreative”, approvato con D.C.C. n. 46 del 27/05/2009 e ss.mm.ii. e dalla vigente Ordinanza di Sicurezza Balneare della Capitaneria di Porto di Ancona</text:p>
          </table:table-cell>
          <table:table-cell office:value-type="string" table:style-name="ce5">
            <text:p>AREA 11 - Ambiente, Porto, Demanio marittimo e Verde pubblico</text:p>
          </table:table-cell>
          <table:table-cell office:value-type="string" table:style-name="ce12">
            <text:p><text:span text:style-name="T2">Ufficio Demanio Marittimo<text:s text:c="2"/></text:span><text:s text:c="245"/>Indirizzo: Palazzo La nuova Gioventù - Viale Leopardi, 6 - 60019 - Senigallia (AN) Telefono: 0716629563 - 264 - 256 <text:s text:c="102"/>Email: demanio@comune.senigallia.an.it <text:s text:c="63"/>Responsabile AREA 11:<text:s/><text:span text:style-name="T2"><text:s/></text:span><text:s text:c="111"/>Ing. Paolo Olivanti <text:s text:c="128"/>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Demanio marittimo <text:s text:c="70"/>Tel: 0716629264 - 256 <text:s text:c="135"/>Email: demanio@comune.senigallia.an.it <text:s text:c="33"/>Pec istituzionale: comune.senigallia@emarche.it<text:s text:c="147"/></text:p>
          </table:table-cell>
          <table:table-cell office:value-type="string" table:style-name="ce8">
            <text:p>30 giorni</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9">
            <text:p>https://www.comune.senigallia.an.it/servizio/richiesta-di-autorizzazione-al-posizionamento-di-corridoio-di-lancio-per-natanti-e-imbarcazioni/</text:p>
          </table:table-cell>
          <table:table-cell office:value-type="string" table:style-name="ce6">
            <text:p>Il procedimento è soggetto all'imposta di bollo e al pagamento anticipato dei diritti di istruttoria tramite PagoPA portale pagamenti online della Regione Marche: https://mpay.regione.marche.it/mpay/pagonet/extern.do?formName=formExtern&amp;payerCodiceUtente=000RM&amp;payerCodiceEnte=00747&amp;payerTipoUfficio=&amp;payerCodiceUffici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9">
            <text:p><text:a xlink:href="https://www.comune.senigallia.an.it/documento_pubblico/modulistica-per-autorizzazione-al-posizionamento-di-corridoio-di-lancio-per-natanti-e-imbarcazioni/">https://www.comune.senigallia.an.it/documento_pubblico/modulistica-per-autorizzazione-al-posizionamento-di-corridoio-di-lancio-per-natanti-e-imbarcazioni/</text:a></text:p>
          </table:table-cell>
          <table:table-cell table:number-columns-repeated="16371"/>
        </table:table-row>
        <table:table-row table:style-name="ro2">
          <table:table-cell office:value-type="string" table:style-name="ce5">
            <text:p>Richiesta di autorizzazione per accesso di veicoli e mezzi meccanici su demanio marittimo</text:p>
          </table:table-cell>
          <table:table-cell office:value-type="string" table:style-name="ce6">
            <text:p>R.D. n. 327/1942 “Approvazione del testo definitivo del Codice della Navigazione” <text:s text:c="40"/>DPR n. 328/1952 “Approvazione del regolamento per l'esecuzione del Codice della Navigazione (Navigazione marittima)</text:p>
          </table:table-cell>
          <table:table-cell office:value-type="string" table:style-name="ce5">
            <text:p>AREA 11 - Ambiente, Porto, Demanio marittimo e Verde pubblico</text:p>
          </table:table-cell>
          <table:table-cell office:value-type="string" table:style-name="ce12">
            <text:p><text:span text:style-name="T2">Ufficio Demanio Marittimo<text:s text:c="2"/></text:span><text:s text:c="245"/>Indirizzo: Palazzo La nuova Gioventù - Viale Leopardi, 6 - 60019 - Senigallia (AN) Telefono: 0716629563 - 264 - 256 <text:s text:c="102"/>Email: demanio@comune.senigallia.an.it <text:s text:c="63"/>Responsabile AREA 11:<text:s/><text:span text:style-name="T2"><text:s/></text:span><text:s text:c="111"/>Ing. Paolo Olivanti <text:s text:c="128"/>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Demanio marittimo <text:s text:c="70"/>Tel: 0716629264 - 256 <text:s text:c="135"/>Email: demanio@comune.senigallia.an.it <text:s text:c="33"/>Pec istituzionale: comune.senigallia@emarche.it<text:s text:c="147"/></text:p>
          </table:table-cell>
          <table:table-cell office:value-type="string" table:style-name="ce8">
            <text:p>30 giorni</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9">
            <text:p>https://www.comune.senigallia.an.it/servizio/richiesta-di-autorizzazione-per-accesso-di-veicoli-e-mezzi-meccanici-su-demanio-marittimo/</text:p>
          </table:table-cell>
          <table:table-cell office:value-type="string" table:style-name="ce6">
            <text:p>Il procedimento è soggetto all'imposta di bollo e al pagamento anticipato dei diritti di istruttoria tramite PagoPA portale pagamenti online della Regione Marche: https://mpay.regione.marche.it/mpay/pagonet/extern.do?formName=formExtern&amp;payerCodiceUtente=000RM&amp;payerCodiceEnte=00747&amp;payerTipoUfficio=&amp;payerCodiceUffici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9">
            <text:p>https://www.comune.senigallia.an.it/documento_pubblico/modulistica-per-richiesta-di-autorizzazione-per-accesso-di-veicoli-e-mezzi-meccanici-su-demanio-marittimo/</text:p>
          </table:table-cell>
          <table:table-cell table:number-columns-repeated="16371"/>
        </table:table-row>
        <table:table-row table:style-name="ro2">
          <table:table-cell office:value-type="string" table:style-name="ce5">
            <text:p>Autorizzazione all’occupazione temporanea di aree appartenenti al demanio marittimo</text:p>
          </table:table-cell>
          <table:table-cell office:value-type="string" table:style-name="ce6">
            <text:p>R.D. n. 327/1942 “Approvazione del testo definitivo del Codice della Navigazione” <text:s text:c="40"/>DPR n. 328/1952 “Approvazione del regolamento per l'esecuzione del Codice della Navigazione (Navigazione marittima)</text:p>
          </table:table-cell>
          <table:table-cell office:value-type="string" table:style-name="ce5">
            <text:p>AREA 11 - Ambiente, Porto, Demanio marittimo e Verde pubblico</text:p>
          </table:table-cell>
          <table:table-cell office:value-type="string" table:style-name="ce12">
            <text:p><text:span text:style-name="T2">Ufficio Demanio Marittimo<text:s text:c="2"/></text:span><text:s text:c="245"/>Indirizzo: Palazzo La nuova Gioventù - Viale Leopardi, 6 - 60019 - Senigallia (AN) Telefono: 0716629563 - 264 - 256 <text:s text:c="102"/>Email: demanio@comune.senigallia.an.it <text:s text:c="63"/>Responsabile AREA 11:<text:s/><text:span text:style-name="T2"><text:s/></text:span><text:s text:c="111"/>Ing. Paolo Olivanti <text:s text:c="128"/>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Demanio marittimo <text:s text:c="70"/>Tel: 0716629264 - 256 <text:s text:c="135"/>Email: demanio@comune.senigallia.an.it <text:s text:c="33"/>Pec istituzionale: comune.senigallia@emarche.it<text:s text:c="147"/></text:p>
          </table:table-cell>
          <table:table-cell office:value-type="string" table:style-name="ce8">
            <text:p>60 giorni</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9">
            <text:p>https://www.comune.senigallia.an.it/servizio/autorizzazione-alloccupazione-temporanea-di-aree-appartenenti-al-demanio-marittimo/</text:p>
          </table:table-cell>
          <table:table-cell office:value-type="string" table:style-name="ce6">
            <text:p>Il procedimento è soggetto all'imposta di bollo e al pagamento anticipato dei diritti di istruttoria tramite PagoPA portale pagamenti online della Regione Marche: https://mpay.regione.marche.it/mpay/pagonet/extern.do?formName=formExtern&amp;payerCodiceUtente=000RM&amp;payerCodiceEnte=00747&amp;payerTipoUfficio=&amp;payerCodiceUffici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9">
            <text:p>https://www.comune.senigallia.an.it/documento_pubblico/modulistica-per-autorizzazione-alloccupazione-temporanea-di-aree-appartenenti-al-demanio-marittimo/</text:p>
          </table:table-cell>
          <table:table-cell table:number-columns-repeated="16371"/>
        </table:table-row>
        <table:table-row table:style-name="ro2">
          <table:table-cell office:value-type="string" table:style-name="ce5">
            <text:p>Subingresso nella concessione</text:p>
          </table:table-cell>
          <table:table-cell office:value-type="string" table:style-name="ce6">
            <text:p>Art. 46 del Codice della Navigazione e dell’art. 30 del Regolamento per l’Esecuzione</text:p>
          </table:table-cell>
          <table:table-cell office:value-type="string" table:style-name="ce5">
            <text:p>AREA 11 - Ambiente, Porto, Demanio marittimo e Verde pubblico</text:p>
          </table:table-cell>
          <table:table-cell office:value-type="string" table:style-name="ce12">
            <text:p><text:span text:style-name="T2">Ufficio Demanio Marittimo<text:s text:c="2"/></text:span><text:s text:c="245"/>Indirizzo: Palazzo La nuova Gioventù - Viale Leopardi, 6 - 60019 - Senigallia (AN) Telefono: 0716629563 - 264 - 256 <text:s text:c="102"/>Email: demanio@comune.senigallia.an.it <text:s text:c="63"/>Responsabile AREA 11:<text:s/><text:span text:style-name="T2"><text:s/></text:span><text:s text:c="111"/>Ing. Paolo Olivanti <text:s text:c="128"/>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Demanio marittimo <text:s text:c="70"/>Tel: 0716629264 - 256 <text:s text:c="135"/>Email: demanio@comune.senigallia.an.it <text:s text:c="33"/>Pec istituzionale: comune.senigallia@emarche.it<text:s text:c="147"/></text:p>
          </table:table-cell>
          <table:table-cell office:value-type="string" table:style-name="ce8">
            <text:p>60 giorni</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9">
            <text:p>https://www.comune.senigallia.an.it/servizio/subingresso-nella-concessione-art-46-c-n/</text:p>
          </table:table-cell>
          <table:table-cell office:value-type="string" table:style-name="ce6">
            <text:p>Il procedimento è soggetto all'imposta di bollo e al pagamento anticipato dei diritti di istruttoria tramite PagoPA portale pagamenti online della Regione Marche: https://mpay.regione.marche.it/mpay/pagonet/extern.do?formName=formExtern&amp;payerCodiceUtente=000RM&amp;payerCodiceEnte=00747&amp;payerTipoUfficio=&amp;payerCodiceUffici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9">
            <text:p>https://www.comune.senigallia.an.it/documento_pubblico/modulistica-subingresso-nella-concessione-art-46-c-n/</text:p>
          </table:table-cell>
          <table:table-cell table:number-columns-repeated="16371"/>
        </table:table-row>
        <table:table-row table:style-name="ro2">
          <table:table-cell office:value-type="string" table:style-name="ce5">
            <text:p>Richiesta di autorizzazione all’anticipata occupazione di area demaniale marittima</text:p>
          </table:table-cell>
          <table:table-cell office:value-type="string" table:style-name="ce6">
            <text:p>Art.38 del Codice della Navigazione<text:s text:c="38"/></text:p>
          </table:table-cell>
          <table:table-cell office:value-type="string" table:style-name="ce5">
            <text:p>AREA 11 - Ambiente, Porto, Demanio marittimo e Verde pubblico</text:p>
          </table:table-cell>
          <table:table-cell office:value-type="string" table:style-name="ce12">
            <text:p><text:span text:style-name="T2">Ufficio Demanio Marittimo<text:s text:c="2"/></text:span><text:s text:c="245"/>Indirizzo: Palazzo La nuova Gioventù - Viale Leopardi, 6 - 60019 - Senigallia (AN) Telefono: 0716629563 - 264 - 256 <text:s text:c="102"/>Email: demanio@comune.senigallia.an.it <text:s text:c="63"/>Responsabile AREA 11:<text:s/><text:span text:style-name="T2"><text:s/></text:span><text:s text:c="111"/>Ing. Paolo Olivanti <text:s text:c="128"/>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Demanio marittimo <text:s text:c="70"/>Tel: 0716629264 - 256 <text:s text:c="135"/>Email: demanio@comune.senigallia.an.it <text:s text:c="33"/>Pec istituzionale: comune.senigallia@emarche.it<text:s text:c="147"/></text:p>
          </table:table-cell>
          <table:table-cell office:value-type="string" table:style-name="ce8">
            <text:p>30 giorni</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9">
            <text:p>https://www.comune.senigallia.an.it/servizio/richiesta-di-autorizzazione-allanticipata-occupazione-di-area-demaniale-marittima-art-38-c-n/</text:p>
          </table:table-cell>
          <table:table-cell office:value-type="string" table:style-name="ce6">
            <text:p>Il procedimento è soggetto all'imposta di bollo e al pagamento anticipato dei diritti di istruttoria tramite PagoPA portale pagamenti online della Regione Marche: https://mpay.regione.marche.it/mpay/pagonet/extern.do?formName=formExtern&amp;payerCodiceUtente=000RM&amp;payerCodiceEnte=00747&amp;payerTipoUfficio=&amp;payerCodiceUffici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9">
            <text:p>https://www.comune.senigallia.an.it/documento_pubblico/modulistica-per-la-richiesta-di-autorizzazione-allanticipata-occupazione-di-area-demaniale-marittima-art-38-c-n/</text:p>
          </table:table-cell>
          <table:table-cell table:number-columns-repeated="16371"/>
        </table:table-row>
        <table:table-row table:style-name="ro2">
          <table:table-cell office:value-type="string" table:style-name="ce5">
            <text:p>Richiesta di Concessione demaniale marittima</text:p>
          </table:table-cell>
          <table:table-cell office:value-type="string" table:style-name="ce6">
            <text:p>Art.36 del Codice della Navigazione<text:s text:c="38"/></text:p>
          </table:table-cell>
          <table:table-cell office:value-type="string" table:style-name="ce5">
            <text:p>AREA 11 - Ambiente, Porto, Demanio marittimo e Verde pubblico</text:p>
          </table:table-cell>
          <table:table-cell office:value-type="string" table:style-name="ce12">
            <text:p><text:span text:style-name="T2">Ufficio Demanio Marittimo<text:s text:c="2"/></text:span><text:s text:c="245"/>Indirizzo: Palazzo La nuova Gioventù - Viale Leopardi, 6 - 60019 - Senigallia (AN) Telefono: 0716629563 - 264 - 256 <text:s text:c="102"/>Email: demanio@comune.senigallia.an.it <text:s text:c="63"/>Responsabile AREA 11:<text:s/><text:span text:style-name="T2"><text:s/></text:span><text:s text:c="111"/>Ing. Paolo Olivanti <text:s text:c="128"/>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Demanio marittimo <text:s text:c="70"/>Tel: 0716629264 - 256 <text:s text:c="135"/>Email: demanio@comune.senigallia.an.it <text:s text:c="33"/>Pec istituzionale: comune.senigallia@emarche.it<text:s text:c="147"/></text:p>
          </table:table-cell>
          <table:table-cell office:value-type="string" table:style-name="ce8">
            <text:p>120 giorni</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9">
            <text:p>https://www.comune.senigallia.an.it/servizio/richiesta-di-concessione-demaniale-marittima-art-36-c-n/</text:p>
          </table:table-cell>
          <table:table-cell office:value-type="string" table:style-name="ce6">
            <text:p>Il procedimento è soggetto all'imposta di bollo e al pagamento anticipato dei diritti di istruttoria tramite PagoPA portale pagamenti online della Regione Marche: https://mpay.regione.marche.it/mpay/pagonet/extern.do?formName=formExtern&amp;payerCodiceUtente=000RM&amp;payerCodiceEnte=00747&amp;payerTipoUfficio=&amp;payerCodiceUffici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9">
            <text:p>https://www.comune.senigallia.an.it/documento_pubblico/modulistica-richiesta-di-concessione-demaniale-marittima-art-36-c-n/</text:p>
          </table:table-cell>
          <table:table-cell table:number-columns-repeated="16371"/>
        </table:table-row>
        <table:table-row table:style-name="ro2">
          <table:table-cell office:value-type="string" table:style-name="ce5">
            <text:p>Rinuncia alla Concessione demaniale marittima</text:p>
          </table:table-cell>
          <table:table-cell office:value-type="string" table:style-name="ce6">
            <text:p>R.D. n. 327/1942 “Approvazione del testo definitivo del Codice della Navigazione” <text:s text:c="40"/>DPR n. 328/1952 “Approvazione del regolamento per l'esecuzione del Codice della Navigazione (Navigazione marittima)</text:p>
          </table:table-cell>
          <table:table-cell office:value-type="string" table:style-name="ce5">
            <text:p>AREA 11 - Ambiente, Porto, Demanio marittimo e Verde pubblico</text:p>
          </table:table-cell>
          <table:table-cell office:value-type="string" table:style-name="ce12">
            <text:p><text:span text:style-name="T2">Ufficio Demanio Marittimo<text:s text:c="2"/></text:span><text:s text:c="245"/>Indirizzo: Palazzo La nuova Gioventù - Viale Leopardi, 6 - 60019 - Senigallia (AN) Telefono: 0716629563 - 264 - 256 <text:s text:c="102"/>Email: demanio@comune.senigallia.an.it <text:s text:c="63"/>Responsabile AREA 11:<text:s/><text:span text:style-name="T2"><text:s/></text:span><text:s text:c="111"/>Ing. Paolo Olivanti <text:s text:c="128"/>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Demanio marittimo <text:s text:c="70"/>Tel: 0716629264 - 256 <text:s text:c="135"/>Email: demanio@comune.senigallia.an.it <text:s text:c="33"/>Pec istituzionale: comune.senigallia@emarche.it<text:s text:c="147"/></text:p>
          </table:table-cell>
          <table:table-cell office:value-type="string" table:style-name="ce8">
            <text:p>60 giorni</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9">
            <text:p>https://www.comune.senigallia.an.it/servizio/rinuncia-alla-concessione-demaniale-marittima/</text:p>
          </table:table-cell>
          <table:table-cell office:value-type="string" table:style-name="ce13">
            <text:p>L'istanza è soggetta all' imposta di boll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9">
            <text:p>https://www.comune.senigallia.an.it/documento_pubblico/modulistica-per-rinuncia-alla-concessione-demaniale-marittima/</text:p>
          </table:table-cell>
          <table:table-cell table:number-columns-repeated="16371"/>
        </table:table-row>
        <table:table-row table:style-name="ro2">
          <table:table-cell office:value-type="string" table:style-name="ce5">
            <text:p>Variazione al contenuto di Concessione demaniale marittima</text:p>
          </table:table-cell>
          <table:table-cell office:value-type="string" table:style-name="ce5">
            <text:p>Art. 24, comma 2, del Regolamento per l’Esecuzione del codice della navigazione</text:p>
          </table:table-cell>
          <table:table-cell office:value-type="string" table:style-name="ce5">
            <text:p>AREA 11 - Ambiente, Porto, Demanio marittimo e Verde pubblico</text:p>
          </table:table-cell>
          <table:table-cell office:value-type="string" table:style-name="ce12">
            <text:p><text:span text:style-name="T2">Ufficio Demanio Marittimo<text:s text:c="2"/></text:span><text:s text:c="245"/>Indirizzo: Palazzo La nuova Gioventù - Viale Leopardi, 6 - 60019 - Senigallia (AN) Telefono: 0716629563 - 264 - 256 <text:s text:c="102"/>Email: demanio@comune.senigallia.an.it <text:s text:c="63"/>Responsabile AREA 11:<text:s/><text:span text:style-name="T2"><text:s/></text:span><text:s text:c="111"/>Ing. Paolo Olivanti <text:s text:c="128"/>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Demanio marittimo <text:s text:c="70"/>Tel: 0716629264 - 256 <text:s text:c="135"/>Email: demanio@comune.senigallia.an.it <text:s text:c="33"/>Pec istituzionale: comune.senigallia@emarche.it<text:s text:c="147"/></text:p>
          </table:table-cell>
          <table:table-cell office:value-type="string" table:style-name="ce8">
            <text:p>90 giorni</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9">
            <text:p>https://www.comune.senigallia.an.it/servizio/variazione-al-contenuto-di-concessione-demaniale-marittima-art-24-reg-c-n/</text:p>
          </table:table-cell>
          <table:table-cell office:value-type="string" table:style-name="ce6">
            <text:p>Il procedimento è soggetto all'imposta di bollo e al pagamento anticipato dei diritti di istruttoria tramite PagoPA portale pagamenti online della Regione Marche: https://mpay.regione.marche.it/mpay/pagonet/extern.do?formName=formExtern&amp;payerCodiceUtente=000RM&amp;payerCodiceEnte=00747&amp;payerTipoUfficio=&amp;payerCodiceUffici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9">
            <text:p>https://www.comune.senigallia.an.it/documento_pubblico/documentazione-di-supporto-alla-variazione-al-contenuto-di-concessione-demaniale-marittima-art-24-reg-c-n/</text:p>
          </table:table-cell>
          <table:table-cell table:number-columns-repeated="16371"/>
        </table:table-row>
        <table:table-row table:style-name="ro2">
          <table:table-cell office:value-type="string" table:style-name="ce5">
            <text:p>Richiesta di Rinnovo Concessione demaniale marittima con finalità diversa dalla turistica-ricreativa</text:p>
          </table:table-cell>
          <table:table-cell office:value-type="string" table:style-name="ce6">
            <text:p>R.D. n. 327/1942 “Approvazione del testo definitivo del Codice della Navigazione” <text:s text:c="40"/>DPR n. 328/1952 “Approvazione del regolamento per l'esecuzione del Codice della Navigazione (Navigazione marittima)</text:p>
          </table:table-cell>
          <table:table-cell office:value-type="string" table:style-name="ce5">
            <text:p>AREA 11 - Ambiente, Porto, Demanio marittimo e Verde pubblico</text:p>
          </table:table-cell>
          <table:table-cell office:value-type="string" table:style-name="ce12">
            <text:p><text:span text:style-name="T2">Ufficio Demanio Marittimo<text:s text:c="2"/></text:span><text:s text:c="245"/>Indirizzo: Palazzo La nuova Gioventù - Viale Leopardi, 6 - 60019 - Senigallia (AN) Telefono: 0716629563 - 264 - 256 <text:s text:c="102"/>Email: demanio@comune.senigallia.an.it <text:s text:c="63"/>Responsabile AREA 11:<text:s/><text:span text:style-name="T2"><text:s/></text:span><text:s text:c="111"/>Ing. Paolo Olivanti <text:s text:c="128"/>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Demanio marittimo <text:s text:c="70"/>Tel: 0716629264 - 256 <text:s text:c="135"/>Email: demanio@comune.senigallia.an.it <text:s text:c="33"/>Pec istituzionale: comune.senigallia@emarche.it<text:s text:c="147"/></text:p>
          </table:table-cell>
          <table:table-cell office:value-type="string" table:style-name="ce8">
            <text:p>90 giorni</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9">
            <text:p>https://www.comune.senigallia.an.it/servizio/richiesta-di-rinnovo-concessione-demaniale-marittima-con-finalita-diversa-dalla-turistica-ricreativa/</text:p>
          </table:table-cell>
          <table:table-cell office:value-type="string" table:style-name="ce6">
            <text:p>Il procedimento è soggetto all'imposta di bollo e al pagamento anticipato dei diritti di istruttoria tramite PagoPA portale pagamenti online della Regione Marche: https://mpay.regione.marche.it/mpay/pagonet/extern.do?formName=formExtern&amp;payerCodiceUtente=000RM&amp;payerCodiceEnte=00747&amp;payerTipoUfficio=&amp;payerCodiceUffici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9">
            <text:p>https://www.comune.senigallia.an.it/documento_pubblico/modulistica-per-la-richiesta-di-rinnovo-concessione-demaniale-marittima-con-finalita-diversa-dalla-turistica-ricreativa/</text:p>
          </table:table-cell>
          <table:table-cell table:number-columns-repeated="16371"/>
        </table:table-row>
        <table:table-row table:style-name="ro2">
          <table:table-cell office:value-type="string" table:style-name="ce5">
            <text:p>Concessioni di beni del demanio marittimo e di concessioni relative a zone del mare territoriale per finalità turistiche e ricreative</text:p>
          </table:table-cell>
          <table:table-cell office:value-type="string" table:style-name="ce6">
            <text:p>Legge n.</text:p>
            <text:p>166/2024, di</text:p>
            <text:p>conversione del</text:p>
            <text:p>decreto legge</text:p>
            <text:p>Infrazioni (d.l.</text:p>
            <text:p>131/2024) ]</text:p>
          </table:table-cell>
          <table:table-cell office:value-type="string" table:style-name="ce5">
            <text:p>AREA 11 - Ambiente, Porto, Demanio marittimo e Verde pubblico</text:p>
          </table:table-cell>
          <table:table-cell office:value-type="string" table:style-name="ce12">
            <text:p><text:span text:style-name="T2">Ufficio Demanio Marittimo<text:s text:c="2"/></text:span><text:s text:c="245"/>Indirizzo: Palazzo La nuova Gioventù - Viale Leopardi, 6 - 60019 - Senigallia (AN) Telefono: 0716629563 - 264 - 256 <text:s text:c="102"/>Email: demanio@comune.senigallia.an.it <text:s text:c="63"/>Responsabile AREA 11:<text:s/><text:span text:style-name="T2"><text:s/></text:span><text:s text:c="111"/>Ing. Paolo Olivanti <text:s text:c="128"/>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Demanio marittimo <text:s text:c="70"/>Tel: 0716629264 - 256 <text:s text:c="135"/>Email: demanio@comune.senigallia.an.it <text:s text:c="33"/>Pec istituzionale: comune.senigallia@emarche.it<text:s text:c="147"/></text:p>
          </table:table-cell>
          <table:table-cell office:value-type="string" table:style-name="ce8">
            <text:p>Entro i termini previsti dalla normativa vigente</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8">
            <text:p>//</text:p>
          </table:table-cell>
          <table:table-cell office:value-type="string" table:style-name="ce8">
            <text:p>//</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8">
            <text:p>//</text:p>
          </table:table-cell>
          <table:table-cell table:number-columns-repeated="16371"/>
        </table:table-row>
        <table:table-row table:style-name="ro7">
          <table:table-cell office:value-type="string" table:style-name="ce5">
            <text:p>Conferimento di incarichi di collaborazione</text:p>
            <text:p>ad esperti, consulenza, ricerca e studio<text:s/></text:p>
          </table:table-cell>
          <table:table-cell office:value-type="string" table:style-name="ce6">
            <text:p>art, 7 comma 6, d.lgs. 165/2001 - art. 23 del ROUS comunale vigente</text:p>
          </table:table-cell>
          <table:table-cell office:value-type="string" table:style-name="ce5">
            <text:p>AREA 11 - Ambiente, Porto, Demanio marittimo e Verde pubblico</text:p>
          </table:table-cell>
          <table:table-cell office:value-type="string" table:style-name="ce5">
            <text:p><text:span text:style-name="T2">Ufficio Porto<text:s text:c="92"/></text:span>Gestione porto e spiagge<text:span text:style-name="T2"><text:s text:c="4"/></text:span><text:s text:c="95"/>Indirizzo: Palazzo La nuova Gioventù - Viale Leopardi, 6 - 60019 - Senigallia (AN) Telefono: 0716629563 - 424 - 217 - 435 <text:s text:c="102"/>Email: demanio@comune.senigallia.an.it<text:s text:c="104"/><text:span text:style-name="T2">Ufficio Verde pubblico<text:s text:c="3"/></text:span><text:s text:c="87"/>Gestione del verde pubblico, parchi e giardini <text:s text:c="162"/>Indirizzo: Palazzo La nuova Gioventù - Viale Leopardi, 6 - 60019 - Senigallia (AN) <text:s text:c="54"/>Telefono: 0716629563 - 424 - 430 - 273 - 417 <text:s text:c="84"/>Email: verde@comune.senigallia.an.it <text:s text:c="86"/>Email: segnalazioni.ambiente@comune.senigallia.an.it<text:s text:c="51"/><text:span text:style-name="T2">Ufficio Ambiente<text:s/></text:span><text:s text:c="249"/>Indirizzo: Palazzo La nuova Gioventù - Viale Leopardi, 6 - 60019 - Senigallia (AN) <text:s text:c="54"/>Telefono: 0716629563 - 424 - 428 - 556 <text:s text:c="163"/>Email: segnalazioni.ambiente@comune.senigallia.an.it <text:s text:c="40"/>Responsabile AREA 11: <text:s text:c="120"/>Ing. Paolo Olivanti <text:s text:c="129"/>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Porto <text:s text:c="91"/>Telefono: 0716629217 - 435 <text:s text:c="102"/>Email: demanio@comune.senigallia.an.it <text:s text:c="225"/>Pec istituzionale: comune.senigallia@emarche.it <text:s text:c="54"/>Ufficio Verde pubblico <text:s text:c="89"/>Telefono: 0716629273 - 417 <text:s text:c="84"/>Email: verde@comune.senigallia.an.it <text:s text:c="86"/>Email: segnalazioni.ambiente@comune.senigallia.an.it <text:s text:c="8"/>Pec istituzionale: comune.senigallia@emarche.it <text:s text:c="49"/>Ufficio Ambiente <text:s text:c="249"/>Telefono: 0716629428 - 556 <text:s text:c="163"/>Email: segnalazioni.ambiente@comune.senigallia.an.it <text:s text:c="13"/>Pec istituzionale: comune.senigallia@emarche.it<text:s text:c="40"/></text:p>
          </table:table-cell>
          <table:table-cell office:value-type="string" table:style-name="ce8">
            <text:p>Entro i termini previsti dalla normativa vigente</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8">
            <text:p>//</text:p>
          </table:table-cell>
          <table:table-cell office:value-type="string" table:style-name="ce6">
            <text:p>Atto liquidazione - emissione di mandato di pagament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8">
            <text:p>//</text:p>
          </table:table-cell>
          <table:table-cell table:number-columns-repeated="16371"/>
        </table:table-row>
        <table:table-row table:style-name="ro7">
          <table:table-cell office:value-type="string" table:style-name="ce5">
            <text:p>AFFIDAMENTO DIRETTO di lavori, servizi e</text:p>
            <text:p>forniture di importo inferiore alle soglie comunitarie e agli importi di cui all'art.50 c. 1 lett. a) e b) del D.lgs 36/2023 e ss.mm.ii</text:p>
          </table:table-cell>
          <table:table-cell office:value-type="string" table:style-name="ce6">
            <text:p>Dlgs 36/2023 e ss.mm.ii</text:p>
          </table:table-cell>
          <table:table-cell office:value-type="string" table:style-name="ce5">
            <text:p>AREA 11 - Ambiente, Porto, Demanio marittimo e Verde pubblico</text:p>
          </table:table-cell>
          <table:table-cell office:value-type="string" table:style-name="ce5">
            <text:p><text:span text:style-name="T2">Ufficio Porto<text:s text:c="92"/></text:span>Gestione porto e spiagge<text:span text:style-name="T2"><text:s text:c="4"/></text:span><text:s text:c="95"/>Indirizzo: Palazzo La nuova Gioventù - Viale Leopardi, 6 - 60019 - Senigallia (AN) Telefono: 0716629563 - 424 - 217 - 435 <text:s text:c="102"/>Email: demanio@comune.senigallia.an.it<text:s text:c="104"/><text:span text:style-name="T2">Ufficio Verde pubblico<text:s text:c="3"/></text:span><text:s text:c="87"/>Gestione del verde pubblico, parchi e giardini <text:s text:c="162"/>Indirizzo: Palazzo La nuova Gioventù - Viale Leopardi, 6 - 60019 - Senigallia (AN) <text:s text:c="54"/>Telefono: 0716629563 - 424 - 430 - 273 - 417 <text:s text:c="84"/>Email: verde@comune.senigallia.an.it <text:s text:c="86"/>Email: segnalazioni.ambiente@comune.senigallia.an.it<text:s text:c="51"/><text:span text:style-name="T2">Ufficio Ambiente<text:s/></text:span><text:s text:c="249"/>Indirizzo: Palazzo La nuova Gioventù - Viale Leopardi, 6 - 60019 - Senigallia (AN) <text:s text:c="54"/>Telefono: 0716629563 - 424 - 428 - 556 <text:s text:c="163"/>Email: segnalazioni.ambiente@comune.senigallia.an.it <text:s text:c="40"/>Responsabile AREA 11: <text:s text:c="120"/>Ing. Paolo Olivanti <text:s text:c="129"/>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Porto <text:s text:c="91"/>Telefono: 0716629217 - 435 <text:s text:c="102"/>Email: demanio@comune.senigallia.an.it <text:s text:c="225"/>Pec istituzionale: comune.senigallia@emarche.it <text:s text:c="54"/>Ufficio Verde pubblico <text:s text:c="89"/>Telefono: 0716629273 - 417 <text:s text:c="84"/>Email: verde@comune.senigallia.an.it <text:s text:c="86"/>Email: segnalazioni.ambiente@comune.senigallia.an.it <text:s text:c="8"/>Pec istituzionale: comune.senigallia@emarche.it <text:s text:c="49"/>Ufficio Ambiente <text:s text:c="249"/>Telefono: 0716629428 - 556 <text:s text:c="163"/>Email: segnalazioni.ambiente@comune.senigallia.an.it <text:s text:c="13"/>Pec istituzionale: comune.senigallia@emarche.it<text:s text:c="40"/></text:p>
          </table:table-cell>
          <table:table-cell office:value-type="string" table:style-name="ce8">
            <text:p>Entro i termini di cui al D.Lgs 36/2023 e ss.mm.ii</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8">
            <text:p>//</text:p>
          </table:table-cell>
          <table:table-cell office:value-type="string" table:style-name="ce6">
            <text:p>Atto liquidazione - emissione di mandato di pagament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8">
            <text:p>//</text:p>
          </table:table-cell>
          <table:table-cell table:number-columns-repeated="16371"/>
        </table:table-row>
        <table:table-row table:style-name="ro7">
          <table:table-cell office:value-type="string" table:style-name="ce5">
            <text:p>AFFIDAMENTO TRAMITE PROCEDURA NEGOZIATA di lavori, servizi e</text:p>
            <text:p>forniture di importo inferiore alle soglie comunitarie e agli importi di cui all'art.50 c. 1 lett. a) e b) del D.lgs 36/2023 e ss.mm.ii</text:p>
          </table:table-cell>
          <table:table-cell office:value-type="string" table:style-name="ce6">
            <text:p>Dlgs 36/2023 e ss.mm.ii</text:p>
          </table:table-cell>
          <table:table-cell office:value-type="string" table:style-name="ce5">
            <text:p>AREA 11 - Ambiente, Porto, Demanio marittimo e Verde pubblico</text:p>
          </table:table-cell>
          <table:table-cell office:value-type="string" table:style-name="ce5">
            <text:p><text:span text:style-name="T2">Ufficio Porto<text:s text:c="92"/></text:span>Gestione porto e spiagge<text:span text:style-name="T2"><text:s text:c="4"/></text:span><text:s text:c="95"/>Indirizzo: Palazzo La nuova Gioventù - Viale Leopardi, 6 - 60019 - Senigallia (AN) Telefono: 0716629563 - 424 - 217 - 435 <text:s text:c="102"/>Email: demanio@comune.senigallia.an.it<text:s text:c="104"/><text:span text:style-name="T2">Ufficio Verde pubblico<text:s text:c="3"/></text:span><text:s text:c="87"/>Gestione del verde pubblico, parchi e giardini <text:s text:c="162"/>Indirizzo: Palazzo La nuova Gioventù - Viale Leopardi, 6 - 60019 - Senigallia (AN) <text:s text:c="54"/>Telefono: 0716629563 - 424 - 430 - 273 - 417 <text:s text:c="84"/>Email: verde@comune.senigallia.an.it <text:s text:c="86"/>Email: segnalazioni.ambiente@comune.senigallia.an.it<text:s text:c="51"/><text:span text:style-name="T2">Ufficio Ambiente<text:s/></text:span><text:s text:c="249"/>Indirizzo: Palazzo La nuova Gioventù - Viale Leopardi, 6 - 60019 - Senigallia (AN) <text:s text:c="54"/>Telefono: 0716629563 - 424 - 428 - 556 <text:s text:c="163"/>Email: segnalazioni.ambiente@comune.senigallia.an.it <text:s text:c="40"/>Responsabile AREA 11: <text:s text:c="120"/>Ing. Paolo Olivanti <text:s text:c="129"/>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Porto <text:s text:c="91"/>Telefono: 0716629217 - 435 <text:s text:c="102"/>Email: demanio@comune.senigallia.an.it <text:s text:c="225"/>Pec istituzionale: comune.senigallia@emarche.it <text:s text:c="54"/>Ufficio Verde pubblico <text:s text:c="89"/>Telefono: 0716629273 - 417 <text:s text:c="84"/>Email: verde@comune.senigallia.an.it <text:s text:c="86"/>Email: segnalazioni.ambiente@comune.senigallia.an.it <text:s text:c="8"/>Pec istituzionale: comune.senigallia@emarche.it <text:s text:c="49"/>Ufficio Ambiente <text:s text:c="249"/>Telefono: 0716629428 - 556 <text:s text:c="163"/>Email: segnalazioni.ambiente@comune.senigallia.an.it <text:s text:c="13"/>Pec istituzionale: comune.senigallia@emarche.it<text:s text:c="40"/></text:p>
          </table:table-cell>
          <table:table-cell office:value-type="string" table:style-name="ce8">
            <text:p>Entro i termini di cui al D.Lgs 36/2023 e ss.mm.ii</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8">
            <text:p>//</text:p>
          </table:table-cell>
          <table:table-cell office:value-type="string" table:style-name="ce6">
            <text:p>Atto liquidazione - emissione di mandato di pagament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8">
            <text:p>//</text:p>
          </table:table-cell>
          <table:table-cell table:number-columns-repeated="16371"/>
        </table:table-row>
        <table:table-row table:style-name="ro7">
          <table:table-cell office:value-type="string" table:style-name="ce5">
            <text:p>Conferimento incarichi di architettura e ingegneria a professionisti (progettazione,</text:p>
            <text:p>direzione lavori, collaudi, ecc.) – Esempi:</text:p>
            <text:p>consulenze urbanistiche, - studio geologico a</text:p>
            <text:p>corredo degli strumenti urbanistici o relative varianti</text:p>
          </table:table-cell>
          <table:table-cell office:value-type="string" table:style-name="ce6">
            <text:p>Dlgs 36/2023 e ss.mm.ii</text:p>
          </table:table-cell>
          <table:table-cell office:value-type="string" table:style-name="ce5">
            <text:p>AREA 11 - Ambiente, Porto, Demanio marittimo e Verde pubblico</text:p>
          </table:table-cell>
          <table:table-cell office:value-type="string" table:style-name="ce5">
            <text:p><text:span text:style-name="T2">Ufficio Porto<text:s text:c="92"/></text:span>Gestione porto e spiagge<text:span text:style-name="T2"><text:s text:c="4"/></text:span><text:s text:c="95"/>Indirizzo: Palazzo La nuova Gioventù - Viale Leopardi, 6 - 60019 - Senigallia (AN) Telefono: 0716629563 - 424 - 217 - 435 <text:s text:c="102"/>Email: demanio@comune.senigallia.an.it<text:s text:c="104"/><text:span text:style-name="T2">Ufficio Verde pubblico<text:s text:c="3"/></text:span><text:s text:c="87"/>Gestione del verde pubblico, parchi e giardini <text:s text:c="162"/>Indirizzo: Palazzo La nuova Gioventù - Viale Leopardi, 6 - 60019 - Senigallia (AN) <text:s text:c="54"/>Telefono: 0716629563 - 424 - 430 - 273 - 417 <text:s text:c="84"/>Email: verde@comune.senigallia.an.it <text:s text:c="86"/>Email: segnalazioni.ambiente@comune.senigallia.an.it<text:s text:c="51"/><text:span text:style-name="T2">Ufficio Ambiente<text:s/></text:span><text:s text:c="249"/>Indirizzo: Palazzo La nuova Gioventù - Viale Leopardi, 6 - 60019 - Senigallia (AN) <text:s text:c="54"/>Telefono: 0716629563 - 424 - 428 - 556 <text:s text:c="163"/>Email: segnalazioni.ambiente@comune.senigallia.an.it <text:s text:c="40"/>Responsabile AREA 11: <text:s text:c="120"/>Ing. Paolo Olivanti <text:s text:c="129"/>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Porto <text:s text:c="91"/>Telefono: 0716629217 - 435 <text:s text:c="102"/>Email: demanio@comune.senigallia.an.it <text:s text:c="225"/>Pec istituzionale: comune.senigallia@emarche.it <text:s text:c="54"/>Ufficio Verde pubblico <text:s text:c="89"/>Telefono: 0716629273 - 417 <text:s text:c="84"/>Email: verde@comune.senigallia.an.it <text:s text:c="86"/>Email: segnalazioni.ambiente@comune.senigallia.an.it <text:s text:c="8"/>Pec istituzionale: comune.senigallia@emarche.it <text:s text:c="49"/>Ufficio Ambiente <text:s text:c="249"/>Telefono: 0716629428 - 556 <text:s text:c="163"/>Email: segnalazioni.ambiente@comune.senigallia.an.it <text:s text:c="13"/>Pec istituzionale: comune.senigallia@emarche.it<text:s text:c="40"/></text:p>
          </table:table-cell>
          <table:table-cell office:value-type="string" table:style-name="ce8">
            <text:p>Entro i termini di cui al D.Lgs 36/2023 e ss.mm.ii</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8">
            <text:p>//</text:p>
          </table:table-cell>
          <table:table-cell office:value-type="string" table:style-name="ce6">
            <text:p>Atto liquidazione - emissione di mandato di pagament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8">
            <text:p>//</text:p>
          </table:table-cell>
          <table:table-cell table:number-columns-repeated="16371"/>
        </table:table-row>
        <table:table-row table:style-name="ro7">
          <table:table-cell office:value-type="string" table:style-name="ce5">
            <text:p>Predisposizione atti di</text:p>
            <text:p>liquidazione<text:s/></text:p>
          </table:table-cell>
          <table:table-cell office:value-type="string" table:style-name="ce6">
            <text:p>Dlgs 36/2023 e ss.mm.ii - atto organizzativo interno per il rispetto dei tempi di pagamento di cui alla DGM 297/2023</text:p>
          </table:table-cell>
          <table:table-cell office:value-type="string" table:style-name="ce5">
            <text:p>AREA 11 - Ambiente, Porto, Demanio marittimo e Verde pubblico</text:p>
          </table:table-cell>
          <table:table-cell office:value-type="string" table:style-name="ce5">
            <text:p><text:span text:style-name="T2">Ufficio Porto<text:s text:c="92"/></text:span>Gestione porto e spiagge<text:span text:style-name="T2"><text:s text:c="4"/></text:span><text:s text:c="95"/>Indirizzo: Palazzo La nuova Gioventù - Viale Leopardi, 6 - 60019 - Senigallia (AN) Telefono: 0716629563 - 424 - 217 - 435 <text:s text:c="102"/>Email: demanio@comune.senigallia.an.it<text:s text:c="104"/><text:span text:style-name="T2">Ufficio Verde pubblico<text:s text:c="3"/></text:span><text:s text:c="87"/>Gestione del verde pubblico, parchi e giardini <text:s text:c="162"/>Indirizzo: Palazzo La nuova Gioventù - Viale Leopardi, 6 - 60019 - Senigallia (AN) <text:s text:c="54"/>Telefono: 0716629563 - 424 - 430 - 273 - 417 <text:s text:c="84"/>Email: verde@comune.senigallia.an.it <text:s text:c="86"/>Email: segnalazioni.ambiente@comune.senigallia.an.it<text:s text:c="51"/><text:span text:style-name="T2">Ufficio Ambiente<text:s/></text:span><text:s text:c="249"/>Indirizzo: Palazzo La nuova Gioventù - Viale Leopardi, 6 - 60019 - Senigallia (AN) <text:s text:c="54"/>Telefono: 0716629563 - 424 - 428 - 556 <text:s text:c="163"/>Email: segnalazioni.ambiente@comune.senigallia.an.it <text:s text:c="40"/>Responsabile AREA 11: <text:s text:c="120"/>Ing. Paolo Olivanti <text:s text:c="129"/>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Porto <text:s text:c="91"/>Telefono: 0716629217 - 435 <text:s text:c="102"/>Email: demanio@comune.senigallia.an.it <text:s text:c="225"/>Pec istituzionale: comune.senigallia@emarche.it <text:s text:c="54"/>Ufficio Verde pubblico <text:s text:c="89"/>Telefono: 0716629273 - 417 <text:s text:c="84"/>Email: verde@comune.senigallia.an.it <text:s text:c="86"/>Email: segnalazioni.ambiente@comune.senigallia.an.it <text:s text:c="8"/>Pec istituzionale: comune.senigallia@emarche.it <text:s text:c="49"/>Ufficio Ambiente <text:s text:c="249"/>Telefono: 0716629428 - 556 <text:s text:c="163"/>Email: segnalazioni.ambiente@comune.senigallia.an.it <text:s text:c="13"/>Pec istituzionale: comune.senigallia@emarche.it<text:s text:c="40"/></text:p>
          </table:table-cell>
          <table:table-cell office:value-type="string" table:style-name="ce8">
            <text:p>Entro i termini di cui al D.Lgs 36/2023 e ss.mm.ii</text:p>
          </table:table-cell>
          <table:table-cell office:value-type="string" table:style-name="ce8">
            <text:p>No</text:p>
          </table:table-cell>
          <table:table-cell office:value-type="string" table:style-name="ce5">
            <text:p>Ricorso giurisdizionale amministrativo, Ricorso</text:p>
            <text:p>straordinario al Presidente della Repubblica, Ricorso alla giustizia ordinaria</text:p>
          </table:table-cell>
          <table:table-cell office:value-type="string" table:style-name="ce8">
            <text:p>//</text:p>
          </table:table-cell>
          <table:table-cell office:value-type="string" table:style-name="ce6">
            <text:p>Atto liquidazione - emissione di mandato di pagament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8">
            <text:p>//</text:p>
          </table:table-cell>
          <table:table-cell table:number-columns-repeated="16371"/>
        </table:table-row>
        <table:table-row table:style-name="ro7">
          <table:table-cell office:value-type="string" table:style-name="ce5">
            <text:p>Accesso documentale</text:p>
          </table:table-cell>
          <table:table-cell office:value-type="string" table:style-name="ce6">
            <text:p>ex art. 22 e seguenti L. 241/1990</text:p>
          </table:table-cell>
          <table:table-cell office:value-type="string" table:style-name="ce5">
            <text:p>AREA 11 - Ambiente, Porto, Demanio marittimo e Verde pubblico</text:p>
          </table:table-cell>
          <table:table-cell office:value-type="string" table:style-name="ce5">
            <text:p><text:span text:style-name="T2">Ufficio Porto<text:s text:c="92"/></text:span>Gestione porto e spiagge<text:span text:style-name="T2"><text:s text:c="4"/></text:span><text:s text:c="95"/>Indirizzo: Palazzo La nuova Gioventù - Viale Leopardi, 6 - 60019 - Senigallia (AN) Telefono: 0716629563 - 424 - 217 - 435 <text:s text:c="102"/>Email: demanio@comune.senigallia.an.it<text:s text:c="104"/><text:span text:style-name="T2">Ufficio Verde pubblico<text:s text:c="3"/></text:span><text:s text:c="87"/>Gestione del verde pubblico, parchi e giardini <text:s text:c="162"/>Indirizzo: Palazzo La nuova Gioventù - Viale Leopardi, 6 - 60019 - Senigallia (AN) <text:s text:c="54"/>Telefono: 0716629563 - 424 - 430 - 273 - 417 <text:s text:c="84"/>Email: verde@comune.senigallia.an.it <text:s text:c="86"/>Email: segnalazioni.ambiente@comune.senigallia.an.it<text:s text:c="51"/><text:span text:style-name="T2">Ufficio Ambiente<text:s/></text:span><text:s text:c="249"/>Indirizzo: Palazzo La nuova Gioventù - Viale Leopardi, 6 - 60019 - Senigallia (AN) <text:s text:c="54"/>Telefono: 0716629563 - 424 - 428 - 556 <text:s text:c="163"/>Email: segnalazioni.ambiente@comune.senigallia.an.it <text:s text:c="40"/>Responsabile AREA 11: <text:s text:c="120"/>Ing. Paolo Olivanti <text:s text:c="129"/>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Porto <text:s text:c="91"/>Telefono: 0716629217 - 435 <text:s text:c="102"/>Email: demanio@comune.senigallia.an.it <text:s text:c="225"/>Pec istituzionale: comune.senigallia@emarche.it <text:s text:c="20"/>Ufficio Demanio marittimo <text:s text:c="70"/>Tel: 0716629264 - 256 <text:s text:c="135"/>Email: demanio@comune.senigallia.an.it <text:s text:c="33"/>Pec istituzionale: comune.senigallia@emarche.it <text:s text:c="47"/>Ufficio Verde pubblico <text:s text:c="89"/>Telefono: 0716629273 - 417 <text:s text:c="84"/>Email: verde@comune.senigallia.an.it <text:s text:c="86"/>Email: segnalazioni.ambiente@comune.senigallia.an.it <text:s text:c="8"/>Pec istituzionale: comune.senigallia@emarche.it <text:s text:c="49"/>Ufficio Ambiente <text:s text:c="249"/>Telefono: 0716629428 - 556 <text:s text:c="163"/>Email: segnalazioni.ambiente@comune.senigallia.an.it <text:s text:c="13"/>Pec istituzionale: comune.senigallia@emarche.it<text:s text:c="40"/></text:p>
          </table:table-cell>
          <table:table-cell office:value-type="string" table:style-name="ce8">
            <text:p>30 giorni</text:p>
          </table:table-cell>
          <table:table-cell office:value-type="string" table:style-name="ce8">
            <text:p>Silenzio-diniego</text:p>
          </table:table-cell>
          <table:table-cell office:value-type="string" table:style-name="ce5">
            <text:p>Ricorso giurisdizionale amministrativo, ricorso al Difensore Civico competente (ove istituito)</text:p>
          </table:table-cell>
          <table:table-cell office:value-type="string" table:style-name="ce8">
            <text:p>//</text:p>
          </table:table-cell>
          <table:table-cell office:value-type="string" table:style-name="ce6">
            <text:p>L’esame dei documenti è gratuito. Il rilascio di copia degli stessi è subordinato al rimborso del costo di riproduzione e della quota fissa di ricerca, ove istituita dal Comune, nonché al pagamento dell’imposta di bollo, ove l’interessato richieda copia autenticata.</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8">
            <text:p>https://www.comune.senigallia.an.it/servizio/accesso-agli-atti-amministrativi-documentale/</text:p>
          </table:table-cell>
          <table:table-cell table:number-columns-repeated="16371"/>
        </table:table-row>
        <table:table-row table:style-name="ro8">
          <table:table-cell office:value-type="string" table:style-name="ce5">
            <text:p>Accesso civico semplice</text:p>
          </table:table-cell>
          <table:table-cell office:value-type="string" table:style-name="ce6">
            <text:p>art. 5, comma 1, D.Lgs. 14/03/2013 n. 33 e s.m.i.</text:p>
          </table:table-cell>
          <table:table-cell office:value-type="string" table:style-name="ce5">
            <text:p>AREA 11 - Ambiente, Porto, Demanio marittimo e Verde pubblico</text:p>
          </table:table-cell>
          <table:table-cell office:value-type="string" table:style-name="ce5">
            <text:p><text:span text:style-name="T2">Ufficio Porto<text:s text:c="92"/></text:span>Gestione porto e spiagge<text:span text:style-name="T2"><text:s text:c="4"/></text:span><text:s text:c="95"/>Indirizzo: Palazzo La nuova Gioventù - Viale Leopardi, 6 - 60019 - Senigallia (AN) Telefono: 0716629563 - 424 - 217 - 435 <text:s text:c="102"/>Email: demanio@comune.senigallia.an.it<text:s text:c="77"/><text:span text:style-name="T2">Ufficio Demanio Marittimo<text:s text:c="3"/></text:span><text:s text:c="244"/>Indirizzo: Palazzo La nuova Gioventù - Viale Leopardi, 6 - 60019 - Senigallia (AN) Telefono: 0716629563 - 264 - 256 <text:s text:c="102"/>Email: demanio@comune.senigallia.an.it<text:s text:c="79"/><text:span text:style-name="T2">Ufficio Verde pubblico<text:s text:c="3"/></text:span><text:s text:c="87"/>Gestione del verde pubblico, parchi e giardini <text:s text:c="162"/>Indirizzo: Palazzo La nuova Gioventù - Viale Leopardi, 6 - 60019 - Senigallia (AN) <text:s text:c="56"/>Telefono: 0716629563 - 424 - 430 - 273 - 417 <text:s text:c="84"/>Email: verde@comune.senigallia.an.it <text:s text:c="86"/>Email: segnalazioni.ambiente@comune.senigallia.an.it<text:s text:c="51"/><text:span text:style-name="T2">Ufficio Ambiente<text:s/></text:span><text:s text:c="249"/>Indirizzo: Palazzo La nuova Gioventù - Viale Leopardi, 6 - 60019 - Senigallia (AN) <text:s text:c="56"/>Telefono: 0716629563 - 424 - 428 - 556 <text:s text:c="163"/>Email: segnalazioni.ambiente@comune.senigallia.an.it <text:s text:c="40"/>Responsabile AREA 11: <text:s text:c="124"/>Ing. Paolo Olivanti <text:s text:c="133"/>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Porto <text:s text:c="91"/>Telefono: 0716629217 - 435 <text:s text:c="102"/>Email: demanio@comune.senigallia.an.it <text:s text:c="225"/>Pec istituzionale: comune.senigallia@emarche.it <text:s text:c="20"/>Ufficio Demanio marittimo <text:s text:c="70"/>Tel: 0716629264 - 256 <text:s text:c="135"/>Email: demanio@comune.senigallia.an.it <text:s text:c="33"/>Pec istituzionale: comune.senigallia@emarche.it <text:s text:c="47"/>Ufficio Verde pubblico <text:s text:c="89"/>Telefono: 0716629273 - 417 <text:s text:c="84"/>Email: verde@comune.senigallia.an.it <text:s text:c="86"/>Email: segnalazioni.ambiente@comune.senigallia.an.it <text:s text:c="8"/>Pec istituzionale: comune.senigallia@emarche.it <text:s text:c="49"/>Ufficio Ambiente <text:s text:c="249"/>Telefono: 0716629428 - 556 <text:s text:c="163"/>Email: segnalazioni.ambiente@comune.senigallia.an.it <text:s text:c="13"/>Pec istituzionale: comune.senigallia@emarche.it<text:s text:c="40"/></text:p>
          </table:table-cell>
          <table:table-cell office:value-type="string" table:style-name="ce8">
            <text:p>30 giorni</text:p>
          </table:table-cell>
          <table:table-cell office:value-type="string" table:style-name="ce8">
            <text:p>Non applicabile (provvediemnto espresso obbligatorio)</text:p>
          </table:table-cell>
          <table:table-cell office:value-type="string" table:style-name="ce5">
            <text:p>d.lgs 33/2013 - il richiedente può presentare richiesta di riesame al responsabile della prevenzione della corruzione e della trasparenza, che decide con provvedimento motivato, entro il termine di venti giorni. Se l'accesso è stato negato o differito a tutela degli interessi relativi alla protezione dei dati personali, in conformità con la disciplina legislativa in materia, il suddetto responsabile provvede sentito il Garante per la protezione dei dati personali, il quale si pronuncia entro il termine di dieci giorni dalla richiesta. A decorrere dalla comunicazione al Garante, il termine per l'adozione del provvedimento da parte del responsabile è sospeso, fino alla ricezione del parere del Garante e comunque per un periodo non superiore ai predetti dieci giorni. Avverso la decisione dell'amministrazione competente o, in caso di richiesta di riesame, avverso quella del responsabile della prevenzione della corruzione e della trasparenza, il richiedente può proporre ricorso al Tribunale amministrativo regionale. <text:s text:c="55"/>Qualora si tratti di atti delle amministrazioni delle regioni o degli enti locali, il richiedente può altresì presentare ricorso al difensore civico competente per ambito territoriale, ove costituito. Qualora tale organo non sia stato istituito, la competenza è attribuita al difensore civico competente per l'ambito territoriale immediatamente superiore. Il ricorso va altresì notificato all'amministrazione interessata. Il difensore civico si pronuncia entro trenta giorni dalla presentazione del ricorso. Se il difensore civico ritiene illegittimo il diniego o il differimento, ne informa il richiedente e lo comunica all'amministrazione competente. Se questa non conferma il diniego o il differimento entro trenta giorni dal ricevimento della comunicazione del difensore civico, l'accesso è consentito. Qualora il richiedente l'accesso si sia rivolto al difensore civico, il termine di cui all'articolo 116 del Codice del processo amministrativo decorre dalla data di ricevimento, da parte del richiedente, dell'esito della sua istanza al difensore civico. Se l'accesso è stato negato o differito a tutela degli interessi di cui all'articolo 5-bis, comma 2, lettera a), il difensore civico provvede sentito il Garante per la protezione dei dati personali, il quale si pronuncia entro il termine di dieci giorni dalla richiesta. A decorrere dalla comunicazione al Garante, il termine per la pronuncia del difensore è sospeso, fino alla ricezione del parere del Garante e comunque per un periodo non superiore ai predetti dieci giorni.<text:s/></text:p>
          </table:table-cell>
          <table:table-cell office:value-type="string" table:style-name="ce8">
            <text:p>//</text:p>
          </table:table-cell>
          <table:table-cell office:value-type="string" table:style-name="ce6">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8">
            <text:p>https://www.comune.senigallia.an.it/servizio/accesso-agli-atti-amministrativi-documentale/</text:p>
          </table:table-cell>
          <table:table-cell table:number-columns-repeated="16371"/>
        </table:table-row>
        <table:table-row table:style-name="ro8">
          <table:table-cell office:value-type="string" table:style-name="ce5">
            <text:p>Accesso civico generalizzato</text:p>
          </table:table-cell>
          <table:table-cell office:value-type="string" table:style-name="ce6">
            <text:p>ex art. 5, comma 2, D.Lgs. 14/03/2013 n. 33 e s.m.i.</text:p>
          </table:table-cell>
          <table:table-cell office:value-type="string" table:style-name="ce5">
            <text:p>AREA 11 - Ambiente, Porto, Demanio marittimo e Verde pubblico</text:p>
          </table:table-cell>
          <table:table-cell office:value-type="string" table:style-name="ce5">
            <text:p><text:span text:style-name="T2">Ufficio Porto<text:s text:c="92"/></text:span>Gestione porto e spiagge<text:span text:style-name="T2"><text:s text:c="4"/></text:span><text:s text:c="95"/>Indirizzo: Palazzo La nuova Gioventù - Viale Leopardi, 6 - 60019 - Senigallia (AN) Telefono: 0716629563 - 424 - 217 - 435 <text:s text:c="102"/>Email: demanio@comune.senigallia.an.it<text:s text:c="77"/><text:span text:style-name="T2">Ufficio Demanio Marittimo<text:s text:c="3"/></text:span><text:s text:c="244"/>Indirizzo: Palazzo La nuova Gioventù - Viale Leopardi, 6 - 60019 - Senigallia (AN) Telefono: 0716629563 - 264 - 256 <text:s text:c="102"/>Email: demanio@comune.senigallia.an.it<text:s text:c="79"/><text:span text:style-name="T2">Ufficio Verde pubblico<text:s text:c="3"/></text:span><text:s text:c="87"/>Gestione del verde pubblico, parchi e giardini <text:s text:c="162"/>Indirizzo: Palazzo La nuova Gioventù - Viale Leopardi, 6 - 60019 - Senigallia (AN) <text:s text:c="55"/>Telefono: 0716629563 - 424 - 430 - 273 - 417 <text:s text:c="84"/>Email: verde@comune.senigallia.an.it <text:s text:c="86"/>Email: segnalazioni.ambiente@comune.senigallia.an.it<text:s text:c="51"/><text:span text:style-name="T2">Ufficio Ambiente<text:s/></text:span><text:s text:c="249"/>Indirizzo: Palazzo La nuova Gioventù - Viale Leopardi, 6 - 60019 - Senigallia (AN) <text:s text:c="54"/>Telefono: 0716629563 - 424 - 428 - 556 <text:s text:c="163"/>Email: segnalazioni.ambiente@comune.senigallia.an.it <text:s text:c="40"/>Responsabile AREA 11: <text:s text:c="124"/>Ing. Paolo Olivanti <text:s text:c="133"/>Tel: 0716629220 - 424 <text:s text:c="176"/>Pec istituzionale: comune.senigallia@emarche.it</text:p>
          </table:table-cell>
          <table:table-cell office:value-type="string" table:style-name="ce5">
            <text:p>Orari di apertura al pubblico: <text:s text:c="32"/>Lunedì e Mercoledì dalle 10:00 alle 13:00 <text:s text:c="14"/>Giovedì dalle 15:30 alle 17:30 <text:s text:c="41"/>Pec istituzionale: comune.senigallia@emarche.it</text:p>
          </table:table-cell>
          <table:table-cell office:value-type="string" table:style-name="ce5">
            <text:p>Ufficio Porto <text:s text:c="91"/>Telefono: 0716629217 - 435 <text:s text:c="102"/>Email: demanio@comune.senigallia.an.it <text:s text:c="225"/>Pec istituzionale: comune.senigallia@emarche.it <text:s text:c="20"/>Ufficio Demanio marittimo <text:s text:c="70"/>Tel: 0716629264 - 256 <text:s text:c="135"/>Email: demanio@comune.senigallia.an.it <text:s text:c="33"/>Pec istituzionale: comune.senigallia@emarche.it <text:s text:c="47"/>Ufficio Verde pubblico <text:s text:c="89"/>Telefono: 0716629273 - 417 <text:s text:c="84"/>Email: verde@comune.senigallia.an.it <text:s text:c="86"/>Email: segnalazioni.ambiente@comune.senigallia.an.it <text:s text:c="8"/>Pec istituzionale: comune.senigallia@emarche.it <text:s text:c="49"/>Ufficio Ambiente <text:s text:c="249"/>Telefono: 0716629428 - 556 <text:s text:c="163"/>Email: segnalazioni.ambiente@comune.senigallia.an.it <text:s text:c="13"/>Pec istituzionale: comune.senigallia@emarche.it<text:s text:c="40"/></text:p>
          </table:table-cell>
          <table:table-cell office:value-type="string" table:style-name="ce8">
            <text:p>30 giorni</text:p>
          </table:table-cell>
          <table:table-cell office:value-type="string" table:style-name="ce8">
            <text:p>Non applicabile (provvediemnto espresso obbligatorio)</text:p>
          </table:table-cell>
          <table:table-cell office:value-type="string" table:style-name="ce5">
            <text:p>d.lgs 33/2013 - il richiedente può presentare richiesta di riesame al responsabile della prevenzione della corruzione e della trasparenza, che decide con provvedimento motivato, entro il termine di venti giorni. Se l'accesso è stato negato o differito a tutela degli interessi relativi alla protezione dei dati personali, in conformità con la disciplina legislativa in materia, il suddetto responsabile provvede sentito il Garante per la protezione dei dati personali, il quale si pronuncia entro il termine di dieci giorni dalla richiesta. A decorrere dalla comunicazione al Garante, il termine per l'adozione del provvedimento da parte del responsabile è sospeso, fino alla ricezione del parere del Garante e comunque per un periodo non superiore ai predetti dieci giorni. Avverso la decisione dell'amministrazione competente o, in caso di richiesta di riesame, avverso quella del responsabile della prevenzione della corruzione e della trasparenza, il richiedente può proporre ricorso al Tribunale amministrativo regionale. <text:s text:c="55"/>Qualora si tratti di atti delle amministrazioni delle regioni o degli enti locali, il richiedente può altresì presentare ricorso al difensore civico competente per ambito territoriale, ove costituito. Qualora tale organo non sia stato istituito, la competenza è attribuita al difensore civico competente per l'ambito territoriale immediatamente superiore. Il ricorso va altresì notificato all'amministrazione interessata. Il difensore civico si pronuncia entro trenta giorni dalla presentazione del ricorso. Se il difensore civico ritiene illegittimo il diniego o il differimento, ne informa il richiedente e lo comunica all'amministrazione competente. Se questa non conferma il diniego o il differimento entro trenta giorni dal ricevimento della comunicazione del difensore civico, l'accesso è consentito. Qualora il richiedente l'accesso si sia rivolto al difensore civico, il termine di cui all'articolo 116 del Codice del processo amministrativo decorre dalla data di ricevimento, da parte del richiedente, dell'esito della sua istanza al difensore civico. Se l'accesso è stato negato o differito a tutela degli interessi di cui all'articolo 5-bis, comma 2, lettera a), il difensore civico provvede sentito il Garante per la protezione dei dati personali, il quale si pronuncia entro il termine di dieci giorni dalla richiesta. A decorrere dalla comunicazione al Garante, il termine per la pronuncia del difensore è sospeso, fino alla ricezione del parere del Garante e comunque per un periodo non superiore ai predetti dieci giorni.<text:s/></text:p>
          </table:table-cell>
          <table:table-cell office:value-type="string" table:style-name="ce8">
            <text:p>//</text:p>
          </table:table-cell>
          <table:table-cell office:value-type="string" table:style-name="ce6">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5">
            <text:p>Segretario Generale <text:s text:c="55"/>Dott.ssa Claudia Conti <text:s text:c="57"/>Indirizzo: Piazza Roma, 8 - 60019 - Senigallia (AN)</text:p>
            <text:p>Tel: 0716629341 - 206</text:p>
            <text:p>PEC istituzionale: comune.senigallia@emarche.it</text:p>
          </table:table-cell>
          <table:table-cell office:value-type="string" table:style-name="ce9">
            <text:p><text:a xlink:href="https://www.comune.senigallia.an.it/servizio/accesso-agli-atti-amministrativi-documentale/">https://www.comune.senigallia.an.it/servizio/accesso-agli-atti-amministrativi-documentale/</text:a></text:p>
          </table:table-cell>
          <table:table-cell table:number-columns-repeated="16371"/>
        </table:table-row>
        <table:table-row table:number-rows-repeated="1048543" table:style-name="ro1">
          <table:table-cell table:number-columns-repeated="16384"/>
        </table:table-row>
        <table:named-expressions>
          <table:named-range table:name="Print_Area" table:cell-range-address="Trasparenza.$A$3:Trasparenza.$F$32" table:base-cell-address="Trasparenza.$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alibri Light" svg:font-family="&quot;Calibri Light&quot;"/>
    <style:font-face style:name="Arial1" svg:font-family="Arial1"/>
  </office:font-face-decls>
  <office:styles>
    <number:number-style style:name="N0">
      <number:number number:min-integer-digits="1"/>
    </number:number-style>
    <style:style style:name="_50_0_37__32_-_32_Colore_32_1" style:display-name="20% - Colore 1" style:family="table-cell" style:data-style-name="N0">
      <style:table-cell-properties style:vertical-align="automatic" fo:background-color="#CCFFFF"/>
      <style:text-properties style:font-name="Calibri" style:font-name-asian="Calibri" style:font-name-complex="Calibri" fo:font-size="11pt" style:font-size-asian="11pt" style:font-size-complex="11pt"/>
    </style:style>
    <style:style style:name="_50_0_37__32_-_32_Colore_32_2" style:display-name="20% - Colore 2" style:family="table-cell" style:data-style-name="N0">
      <style:table-cell-properties style:vertical-align="automatic" fo:background-color="#FFCC99"/>
      <style:text-properties style:font-name="Calibri" style:font-name-asian="Calibri" style:font-name-complex="Calibri" fo:font-size="11pt" style:font-size-asian="11pt" style:font-size-complex="11pt"/>
    </style:style>
    <style:style style:name="_50_0_37__32_-_32_Colore_32_3" style:display-name="20% - Colore 3" style:family="table-cell" style:data-style-name="N0">
      <style:table-cell-properties style:vertical-align="automatic" fo:background-color="#FFFFFF"/>
      <style:text-properties style:font-name="Calibri" style:font-name-asian="Calibri" style:font-name-complex="Calibri" fo:font-size="11pt" style:font-size-asian="11pt" style:font-size-complex="11pt"/>
    </style:style>
    <style:style style:name="_50_0_37__32_-_32_Colore_32_4" style:display-name="20% - Colore 4" style:family="table-cell" style:data-style-name="N0">
      <style:table-cell-properties style:vertical-align="automatic" fo:background-color="#FFFFCC"/>
      <style:text-properties style:font-name="Calibri" style:font-name-asian="Calibri" style:font-name-complex="Calibri" fo:font-size="11pt" style:font-size-asian="11pt" style:font-size-complex="11pt"/>
    </style:style>
    <style:style style:name="_50_0_37__32_-_32_Colore_32_5" style:display-name="20% - Colore 5" style:family="table-cell" style:data-style-name="N0">
      <style:table-cell-properties style:vertical-align="automatic" fo:background-color="#CCCCFF"/>
      <style:text-properties style:font-name="Calibri" style:font-name-asian="Calibri" style:font-name-complex="Calibri" fo:font-size="11pt" style:font-size-asian="11pt" style:font-size-complex="11pt"/>
    </style:style>
    <style:style style:name="_50_0_37__32_-_32_Colore_32_6" style:display-name="20% - Colore 6" style:family="table-cell" style:data-style-name="N0">
      <style:table-cell-properties style:vertical-align="automatic" fo:background-color="#CCFFCC"/>
      <style:text-properties style:font-name="Calibri" style:font-name-asian="Calibri" style:font-name-complex="Calibri" fo:font-size="11pt" style:font-size-asian="11pt" style:font-size-complex="11pt"/>
    </style:style>
    <style:style style:name="_52_0_37__32_-_32_Colore_32_1" style:display-name="40% - Colore 1" style:family="table-cell" style:data-style-name="N0">
      <style:table-cell-properties style:vertical-align="automatic" fo:background-color="#99CCFF"/>
      <style:text-properties style:font-name="Calibri" style:font-name-asian="Calibri" style:font-name-complex="Calibri" fo:font-size="11pt" style:font-size-asian="11pt" style:font-size-complex="11pt"/>
    </style:style>
    <style:style style:name="_52_0_37__32_-_32_Colore_32_2" style:display-name="40% - Colore 2" style:family="table-cell" style:data-style-name="N0">
      <style:table-cell-properties style:vertical-align="automatic" fo:background-color="#FFCC99"/>
      <style:text-properties style:font-name="Calibri" style:font-name-asian="Calibri" style:font-name-complex="Calibri" fo:font-size="11pt" style:font-size-asian="11pt" style:font-size-complex="11pt"/>
    </style:style>
    <style:style style:name="_52_0_37__32_-_32_Colore_32_3" style:display-name="40% - Colore 3" style:family="table-cell" style:data-style-name="N0">
      <style:table-cell-properties style:vertical-align="automatic" fo:background-color="#C0C0C0"/>
      <style:text-properties style:font-name="Calibri" style:font-name-asian="Calibri" style:font-name-complex="Calibri" fo:font-size="11pt" style:font-size-asian="11pt" style:font-size-complex="11pt"/>
    </style:style>
    <style:style style:name="_52_0_37__32_-_32_Colore_32_4" style:display-name="40% - Colore 4" style:family="table-cell" style:data-style-name="N0">
      <style:table-cell-properties style:vertical-align="automatic" fo:background-color="#FFFF99"/>
      <style:text-properties style:font-name="Calibri" style:font-name-asian="Calibri" style:font-name-complex="Calibri" fo:font-size="11pt" style:font-size-asian="11pt" style:font-size-complex="11pt"/>
    </style:style>
    <style:style style:name="_52_0_37__32_-_32_Colore_32_5" style:display-name="40% - Colore 5" style:family="table-cell" style:data-style-name="N0">
      <style:table-cell-properties style:vertical-align="automatic" fo:background-color="#99CCFF"/>
      <style:text-properties style:font-name="Calibri" style:font-name-asian="Calibri" style:font-name-complex="Calibri" fo:font-size="11pt" style:font-size-asian="11pt" style:font-size-complex="11pt"/>
    </style:style>
    <style:style style:name="_52_0_37__32_-_32_Colore_32_6" style:display-name="40% - Colore 6" style:family="table-cell" style:data-style-name="N0">
      <style:table-cell-properties style:vertical-align="automatic" fo:background-color="#FFFF99"/>
      <style:text-properties style:font-name="Calibri" style:font-name-asian="Calibri" style:font-name-complex="Calibri" fo:font-size="11pt" style:font-size-asian="11pt" style:font-size-complex="11pt"/>
    </style:style>
    <style:style style:name="_54_0_37__32_-_32_Colore_32_1" style:display-name="60% - Colore 1" style:family="table-cell" style:data-style-name="N0">
      <style:table-cell-properties style:vertical-align="automatic" fo:background-color="#99CCFF"/>
      <style:text-properties fo:color="#FFFFFF" style:font-name="Calibri" style:font-name-asian="Calibri" style:font-name-complex="Calibri" fo:font-size="11pt" style:font-size-asian="11pt" style:font-size-complex="11pt"/>
    </style:style>
    <style:style style:name="_54_0_37__32_-_32_Colore_32_2" style:display-name="60% - Colore 2" style:family="table-cell" style:data-style-name="N0">
      <style:table-cell-properties style:vertical-align="automatic" fo:background-color="#FFCC99"/>
      <style:text-properties fo:color="#FFFFFF" style:font-name="Calibri" style:font-name-asian="Calibri" style:font-name-complex="Calibri" fo:font-size="11pt" style:font-size-asian="11pt" style:font-size-complex="11pt"/>
    </style:style>
    <style:style style:name="_54_0_37__32_-_32_Colore_32_3" style:display-name="60% - Colore 3" style:family="table-cell" style:data-style-name="N0">
      <style:table-cell-properties style:vertical-align="automatic" fo:background-color="#C0C0C0"/>
      <style:text-properties fo:color="#FFFFFF" style:font-name="Calibri" style:font-name-asian="Calibri" style:font-name-complex="Calibri" fo:font-size="11pt" style:font-size-asian="11pt" style:font-size-complex="11pt"/>
    </style:style>
    <style:style style:name="_54_0_37__32_-_32_Colore_32_4" style:display-name="60% - Colore 4" style:family="table-cell" style:data-style-name="N0">
      <style:table-cell-properties style:vertical-align="automatic" fo:background-color="#FFFF99"/>
      <style:text-properties fo:color="#FFFFFF" style:font-name="Calibri" style:font-name-asian="Calibri" style:font-name-complex="Calibri" fo:font-size="11pt" style:font-size-asian="11pt" style:font-size-complex="11pt"/>
    </style:style>
    <style:style style:name="_54_0_37__32_-_32_Colore_32_5" style:display-name="60% - Colore 5" style:family="table-cell" style:data-style-name="N0">
      <style:table-cell-properties style:vertical-align="automatic" fo:background-color="#33CCCC"/>
      <style:text-properties fo:color="#FFFFFF" style:font-name="Calibri" style:font-name-asian="Calibri" style:font-name-complex="Calibri" fo:font-size="11pt" style:font-size-asian="11pt" style:font-size-complex="11pt"/>
    </style:style>
    <style:style style:name="_54_0_37__32_-_32_Colore_32_6" style:display-name="60% - Colore 6" style:family="table-cell" style:data-style-name="N0">
      <style:table-cell-properties style:vertical-align="automatic" fo:background-color="#339966"/>
      <style:text-properties fo:color="#FFFFFF" style:font-name="Calibri" style:font-name-asian="Calibri" style:font-name-complex="Calibri" fo:font-size="11pt" style:font-size-asian="11pt" style:font-size-complex="11pt"/>
    </style: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style:style>
    <style:style style:name="Accent_32_2" style:display-name="Accent 2" style:family="table-cell" style:data-style-name="N0">
      <style:table-cell-properties style:vertical-align="automatic" fo:background-color="#808080"/>
      <style:text-properties fo:color="#FFFFFF"/>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Calcolo" style:family="table-cell" style:data-style-name="N0">
      <style:table-cell-properties fo:border="thin solid #808080" style:vertical-align="automatic"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ella_32_collegata" style:display-name="Cella collegata" style:family="table-cell" style:data-style-name="N0">
      <style:table-cell-properties fo:border-top="none" fo:border-bottom="thin solid #000000" fo:border-left="none" fo:border-right="none" style:vertical-align="automatic" fo:background-color="transparent"/>
      <style:text-properties fo:color="#FF9900" style:font-name="Calibri" style:font-name-asian="Calibri" style:font-name-complex="Calibri" fo:font-size="11pt" style:font-size-asian="11pt" style:font-size-complex="11pt"/>
    </style:style>
    <style:style style:name="Cella_32_da_32_controllare" style:display-name="Cella da controllare" style:family="table-cell" style:data-style-name="N0">
      <style:table-cell-properties fo:border="thin solid #000000" style:vertical-align="automatic" fo:background-color="#969696"/>
      <style:text-properties fo:color="#FFFFFF" style:font-name="Calibri" style:font-name-asian="Calibri" style:font-name-complex="Calibri" fo:font-size="11pt" style:font-size-asian="11pt" style:font-size-complex="11pt" fo:font-weight="bold" style:font-weight-asian="bold" style:font-weight-complex="bold"/>
    </style:style>
    <style:style style:name="Collegamento_32_ipertestuale" style:display-name="Collegamento ipertestuale" style:family="table-cell" style:data-style-name="N0">
      <style:table-cell-properties style:vertical-align="automatic" fo:background-color="transparent"/>
      <style:text-properties fo:color="#0563C1" style:text-underline-style="solid" style:text-underline-type="single"/>
    </style:style>
    <style:style style:name="Colore_32_1" style:display-name="Colore 1" style:family="table-cell" style:data-style-name="N0">
      <style:table-cell-properties style:vertical-align="automatic" fo:background-color="#33CCCC"/>
      <style:text-properties fo:color="#FFFFFF" style:font-name="Calibri" style:font-name-asian="Calibri" style:font-name-complex="Calibri" fo:font-size="11pt" style:font-size-asian="11pt" style:font-size-complex="11pt"/>
    </style:style>
    <style:style style:name="Colore_32_2" style:display-name="Colore 2" style:family="table-cell" style:data-style-name="N0">
      <style:table-cell-properties style:vertical-align="automatic" fo:background-color="#FF6600"/>
      <style:text-properties fo:color="#FFFFFF" style:font-name="Calibri" style:font-name-asian="Calibri" style:font-name-complex="Calibri" fo:font-size="11pt" style:font-size-asian="11pt" style:font-size-complex="11pt"/>
    </style:style>
    <style:style style:name="Colore_32_3" style:display-name="Colore 3" style:family="table-cell" style:data-style-name="N0">
      <style:table-cell-properties style:vertical-align="automatic" fo:background-color="#969696"/>
      <style:text-properties fo:color="#FFFFFF" style:font-name="Calibri" style:font-name-asian="Calibri" style:font-name-complex="Calibri" fo:font-size="11pt" style:font-size-asian="11pt" style:font-size-complex="11pt"/>
    </style:style>
    <style:style style:name="Colore_32_4" style:display-name="Colore 4" style:family="table-cell" style:data-style-name="N0">
      <style:table-cell-properties style:vertical-align="automatic" fo:background-color="#FFCC00"/>
      <style:text-properties fo:color="#FFFFFF" style:font-name="Calibri" style:font-name-asian="Calibri" style:font-name-complex="Calibri" fo:font-size="11pt" style:font-size-asian="11pt" style:font-size-complex="11pt"/>
    </style:style>
    <style:style style:name="Colore_32_5" style:display-name="Colore 5" style:family="table-cell" style:data-style-name="N0">
      <style:table-cell-properties style:vertical-align="automatic" fo:background-color="#333399"/>
      <style:text-properties fo:color="#FFFFFF" style:font-name="Calibri" style:font-name-asian="Calibri" style:font-name-complex="Calibri" fo:font-size="11pt" style:font-size-asian="11pt" style:font-size-complex="11pt"/>
    </style:style>
    <style:style style:name="Colore_32_6" style:display-name="Colore 6" style:family="table-cell" style:data-style-name="N0">
      <style:table-cell-properties style:vertical-align="automatic" fo:background-color="#339966"/>
      <style:text-properties fo:color="#FFFFFF" style:font-name="Calibri" style:font-name-asian="Calibri" style:font-name-complex="Calibri" fo:font-size="11pt" style:font-size-asian="11pt" style:font-size-complex="11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Excel_BuiltIn_Hyperlink" style:family="table-cell" style:data-style-name="N0">
      <style:table-cell-properties style:vertical-align="automatic" fo:background-color="transparent"/>
      <style:text-properties fo:color="#0000FF" style:text-underline-style="solid" style:text-underline-type="single"/>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color="#666699" style:font-name="Calibri Light" style:font-name-asian="Calibri Light" style:font-name-complex="Calibri Light" fo:font-size="18pt" style:font-size-asian="18pt" style:font-size-complex="18pt"/>
    </style:style>
    <style:style style:name="Heading_32__40_user_41_" style:display-name="Heading (user)"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fo:border-top="none" fo:border-bottom="2pt solid #33CCCC" fo:border-left="none" fo:border-right="none" style:vertical-align="automatic" fo:background-color="transparent"/>
      <style:text-properties fo:color="#666699" style:font-name="Calibri" style:font-name-asian="Calibri" style:font-name-complex="Calibri"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2pt solid #99CCFF" fo:border-left="none" fo:border-right="none" style:vertical-align="automatic" fo:background-color="transparent"/>
      <style:text-properties fo:color="#666699" style:font-name="Calibri" style:font-name-asian="Calibri" style:font-name-complex="Calibri" fo:font-size="13pt" style:font-size-asian="13pt" style:font-size-complex="13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Input" style:family="table-cell" style:data-style-name="N0">
      <style:table-cell-properties fo:border="thin solid #808080" style:vertical-align="automatic" fo:background-color="#FFCC99"/>
      <style:text-properties fo:color="#333399" style:font-name="Calibri" style:font-name-asian="Calibri" style:font-name-complex="Calibri" fo:font-size="11pt" style:font-size-asian="11pt" style:font-size-complex="11pt"/>
    </style:style>
    <style:style style:name="Neutral" style:family="table-cell" style:data-style-name="N0">
      <style:table-cell-properties style:vertical-align="automatic" fo:background-color="#FFFFCC"/>
      <style:text-properties fo:color="#996600"/>
    </style:style>
    <style:style style:name="Neutrale" style:family="table-cell" style:data-style-name="N0">
      <style:table-cell-properties style:vertical-align="automatic" fo:background-color="#FFFF99"/>
      <style:text-properties fo:color="#993300" style:font-name="Calibri" style:font-name-asian="Calibri" style:font-name-complex="Calibri" fo:font-size="11pt" style:font-size-asian="11pt" style:font-size-complex="11pt"/>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e_32_2" style:display-name="Normale 2" style:family="table-cell" style:data-style-name="N0">
      <style:table-cell-properties style:vertical-align="automatic" fo:background-color="transparent"/>
      <style:text-properties style:font-name="Arial1" style:font-name-asian="Arial1" style:font-name-complex="Arial1" fo:font-size="11pt" style:font-size-asian="11pt" style:font-size-complex="11pt"/>
    </style:style>
    <style:style style:name="Note" style:family="table-cell" style:data-style-name="N0">
      <style:table-cell-properties fo:border="thin solid #C0C0C0" style:vertical-align="automatic" fo:background-color="#FFFFCC"/>
    </style:style>
    <style:style style:name="Output" style:family="table-cell" style:data-style-name="N0">
      <style:table-cell-properties fo:border="thin solid #333333" style:vertical-align="automatic"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_32__40_user_41_" style:display-name="Result (user)"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sto_32_avviso" style:display-name="Testo avviso" style:family="table-cell" style:data-style-name="N0">
      <style:table-cell-properties style:vertical-align="automatic" fo:background-color="transparent"/>
      <style:text-properties fo:color="#FF0000" style:font-name="Calibri" style:font-name-asian="Calibri" style:font-name-complex="Calibri" fo:font-size="11pt" style:font-size-asian="11pt" style:font-size-complex="11pt"/>
    </style:style>
    <style:style style:name="Testo_32_descrittivo" style:display-name="Testo descrittivo" style:family="table-cell" style:data-style-name="N0">
      <style:table-cell-properties style:vertical-align="automatic" fo:background-color="transparent"/>
      <style:text-properties fo:color="#808080" style:font-name="Calibri" style:font-name-asian="Calibri" style:font-name-complex="Calibri" fo:font-size="11pt" style:font-size-asian="11pt" style:font-size-complex="11pt" fo:font-style="italic" style:font-style-asian="italic" style:font-style-complex="italic"/>
    </style:style>
    <style:style style:name="Text" style:family="table-cell" style:data-style-name="N0">
      <style:table-cell-properties style:vertical-align="automatic" fo:background-color="transparent"/>
    </style:style>
    <style:style style:name="Titolo_32_3" style:display-name="Titolo 3" style:family="table-cell" style:data-style-name="N0">
      <style:table-cell-properties fo:border-top="none" fo:border-bottom="thin solid #99CCFF" fo:border-left="none" fo:border-right="none" style:vertical-align="automatic" fo:background-color="transparent"/>
      <style:text-properties fo:color="#666699" style:font-name="Calibri" style:font-name-asian="Calibri" style:font-name-complex="Calibri" fo:font-size="11pt" style:font-size-asian="11pt" style:font-size-complex="11pt" fo:font-weight="bold" style:font-weight-asian="bold" style:font-weight-complex="bold"/>
    </style:style>
    <style:style style:name="Titolo_32_4" style:display-name="Titolo 4" style:family="table-cell" style:data-style-name="N0">
      <style:table-cell-properties style:vertical-align="automatic" fo:background-color="transparent"/>
      <style:text-properties fo:color="#666699" style:font-name="Calibri" style:font-name-asian="Calibri" style:font-name-complex="Calibri" fo:font-size="11pt" style:font-size-asian="11pt" style:font-size-complex="11pt" fo:font-weight="bold" style:font-weight-asian="bold" style:font-weight-complex="bold"/>
    </style:style>
    <style:style style:name="Totale" style:family="table-cell" style:data-style-name="N0">
      <style:table-cell-properties fo:border-top="thin solid #33CCCC" fo:border-bottom="thin solid #000000" fo:border-left="none" fo:border-right="none" style:vertical-align="automatic" fo:background-color="transparent"/>
      <style:text-properties style:font-name="Calibri" style:font-name-asian="Calibri" style:font-name-complex="Calibri" fo:font-size="11pt" style:font-size-asian="11pt" style:font-size-complex="11pt" fo:font-weight="bold" style:font-weight-asian="bold" style:font-weight-complex="bold"/>
    </style:style>
    <style:style style:name="Valore_32_non_32_valido" style:display-name="Valore non valido" style:family="table-cell" style:data-style-name="N0">
      <style:table-cell-properties style:vertical-align="automatic" fo:background-color="#FF99CC"/>
      <style:text-properties fo:color="#800080" style:font-name="Calibri" style:font-name-asian="Calibri" style:font-name-complex="Calibri" fo:font-size="11pt" style:font-size-asian="11pt" style:font-size-complex="11pt"/>
    </style:style>
    <style:style style:name="Valore_32_valido" style:display-name="Valore valido" style:family="table-cell" style:data-style-name="N0">
      <style:table-cell-properties style:vertical-align="automatic" fo:background-color="#CCFFCC"/>
      <style:text-properties fo:color="#008000" style:font-name="Calibri" style:font-name-asian="Calibri" style:font-name-complex="Calibri" fo:font-size="11pt" style:font-size-asian="11pt" style:font-size-complex="11pt"/>
    </style:style>
    <style:style style:name="Warning" style:family="table-cell" style:data-style-name="N0">
      <style:table-cell-properties style:vertical-align="automatic" fo:background-color="transparent"/>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25in" fo:margin-right="0.25in" style:print-orientation="landscape" style:print-page-order="ltr" style:first-page-number="continue" style:scale-to-X="1" style:table-centering="horizontal"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meta:initial-creator>Jennifer Gasparini</meta:initial-creator>
    <dc:creator>Jennifer Gasparini</dc:creator>
    <meta:creation-date>2020-06-10T09:32:02Z</meta:creation-date>
    <dc:date>2026-06-12T07:42:54Z</dc:date>
    <meta:print-date>2026-06-11T14:39:36Z</meta:print-date>
    <meta:editing-cycles>12</meta:editing-cycles>
    <meta:editing-duration>PT0S</meta:editing-duration>
    <meta:user-defined meta:name="ContentTypeId">0x01010096C117C5623F784F9F8CCD19F7EAC670</meta:user-defined>
    <meta:user-defined meta:name="_dlc_DocIdItemGuid">8e8239a3-1e10-48a4-9126-ea65ae29a8d0</meta:user-defined>
    <meta:user-defined meta:name="MediaServiceImageTags"/>
  </office:meta>
</office:document-meta>
</file>