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/>
      <style:text-properties fo:font-size="11pt" style:font-size-asian="11pt" style:font-size-complex="11pt" fo:font-weight="bold" style:font-weight-asian="bold" style:font-weight-complex="bold"/>
    </style:style>
    <style:style style:name="ce4" style:family="table-cell" style:parent-style-name="Default" style:data-style-name="N0">
      <style:text-properties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  <style:text-properties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middle" fo:wrap-option="wrap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" style:family="table-cell" style:parent-style-name="Collegamento_32_ipertestuale" style:data-style-name="N0">
      <style:table-cell-properties style:vertical-align="middle" fo:wrap-option="wrap"/>
      <style:text-properties fo:color="#0000FF" style:text-underline-style="solid" style:text-underline-type="single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/>
    </style:style>
    <style:style style:name="ce11" style:family="table-cell" style:parent-style-name="Default" style:data-style-name="N0">
      <style:table-cell-properties style:vertical-align="top" fo:wrap-option="wrap"/>
    </style:style>
    <style:style style:name="ce12" style:family="table-cell" style:parent-style-name="Collegamento_32_ipertestuale" style:data-style-name="N0">
      <style:table-cell-properties style:vertical-align="middle" fo:wrap-option="wrap" fo:background-color="transparent"/>
      <style:text-properties fo:color="#0000FF" style:text-underline-style="solid" style:text-underline-type="single"/>
    </style:style>
    <style:style style:name="co1" style:family="table-column">
      <style:table-column-properties fo:break-before="auto" style:column-width="6.6675cm"/>
    </style:style>
    <style:style style:name="co2" style:family="table-column">
      <style:table-column-properties fo:break-before="auto" style:column-width="5.6515cm"/>
    </style:style>
    <style:style style:name="co3" style:family="table-column">
      <style:table-column-properties fo:break-before="auto" style:column-width="4.48733333333333cm"/>
    </style:style>
    <style:style style:name="co4" style:family="table-column">
      <style:table-column-properties fo:break-before="auto" style:column-width="6.604cm"/>
    </style:style>
    <style:style style:name="co5" style:family="table-column">
      <style:table-column-properties fo:break-before="auto" style:column-width="5.969cm"/>
    </style:style>
    <style:style style:name="co6" style:family="table-column">
      <style:table-column-properties fo:break-before="auto" style:column-width="6.75216666666667cm"/>
    </style:style>
    <style:style style:name="co7" style:family="table-column">
      <style:table-column-properties fo:break-before="auto" style:column-width="10.414cm"/>
    </style:style>
    <style:style style:name="co8" style:family="table-column">
      <style:table-column-properties fo:break-before="auto" style:column-width="9.92716666666667cm"/>
    </style:style>
    <style:style style:name="co9" style:family="table-column">
      <style:table-column-properties fo:break-before="auto" style:column-width="9.271cm"/>
    </style:style>
    <style:style style:name="co10" style:family="table-column">
      <style:table-column-properties fo:break-before="auto" style:column-width="7.02733333333333cm"/>
    </style:style>
    <style:style style:name="co11" style:family="table-column">
      <style:table-column-properties fo:break-before="auto" style:column-width="7.874cm"/>
    </style:style>
    <style:style style:name="co12" style:family="table-column">
      <style:table-column-properties fo:break-before="auto" style:column-width="9.017cm"/>
    </style:style>
    <style:style style:name="co13" style:family="table-column">
      <style:table-column-properties fo:break-before="auto" style:column-width="7.747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3.2pt" style:use-optimal-row-height="true" fo:break-before="auto"/>
    </style:style>
    <style:style style:name="ro2" style:family="table-row">
      <style:table-row-properties style:row-height="110.4pt" style:use-optimal-row-height="true" fo:break-before="auto"/>
    </style:style>
    <style:style style:name="ro3" style:family="table-row">
      <style:table-row-properties style:row-height="142.8pt" style:use-optimal-row-height="false" fo:break-before="auto"/>
    </style:style>
    <style:style style:name="ro4" style:family="table-row">
      <style:table-row-properties style:row-height="105.6pt" style:use-optimal-row-height="true" fo:break-before="auto"/>
    </style:style>
    <style:style style:name="ro5" style:family="table-row">
      <style:table-row-properties style:row-height="92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office:value-type="string" table:style-name="ce2">
            <text:p>A</text:p>
          </table:table-cell>
          <table:table-cell office:value-type="string" table:style-name="ce2">
            <text:p>A</text:p>
          </table:table-cell>
          <table:table-cell office:value-type="string" table:style-name="ce2">
            <text:p>B</text:p>
          </table:table-cell>
          <table:table-cell office:value-type="string" table:style-name="ce2">
            <text:p>C</text:p>
          </table:table-cell>
          <table:table-cell office:value-type="string" table:style-name="ce2">
            <text:p>D</text:p>
          </table:table-cell>
          <table:table-cell office:value-type="string" table:style-name="ce2">
            <text:p>E</text:p>
          </table:table-cell>
          <table:table-cell office:value-type="string" table:style-name="ce2">
            <text:p>F</text:p>
          </table:table-cell>
          <table:table-cell office:value-type="string" table:style-name="ce2">
            <text:p>G</text:p>
          </table:table-cell>
          <table:table-cell office:value-type="string" table:style-name="ce2">
            <text:p>H</text:p>
          </table:table-cell>
          <table:table-cell office:value-type="string" table:style-name="ce2">
            <text:p>I</text:p>
          </table:table-cell>
          <table:table-cell office:value-type="string" table:style-name="ce2">
            <text:p>L</text:p>
          </table:table-cell>
          <table:table-cell office:value-type="string" table:style-name="ce2">
            <text:p>M</text:p>
          </table:table-cell>
          <table:table-cell office:value-type="string" table:style-name="ce2">
            <text:p>N</text:p>
          </table:table-cell>
          <table:table-cell table:number-columns-repeated="16371" table:style-name="ce2"/>
        </table:table-row>
        <table:table-row table:style-name="ro2">
          <table:table-cell office:value-type="string" table:style-name="ce3">
            <text:p>Descrizione della tipologia oggetto di procedimento</text:p>
            <text:p>(art. 35, c.1, let. a) D.lgs. 33/2013)</text:p>
          </table:table-cell>
          <table:table-cell office:value-type="string" table:style-name="ce3">
            <text:p>Indicazione dei riferimenti normativi</text:p>
            <text:p>(art. 35, c.1, let. a) D.lgs. 33/2013)</text:p>
          </table:table-cell>
          <table:table-cell office:value-type="string" table:style-name="ce3">
            <text:p>Unità organizzativa responsabile dell'istruttoria</text:p>
            <text:p>(art. 35, c.1, let. b) D.lgs. 33/2013)</text:p>
          </table:table-cell>
          <table:table-cell office:value-type="string" table:style-name="ce3">
            <text:p>Ufficio competente e Responsabile dello stesso – recapiti telefonici e casella di posta elettronica (art. 35, c. 1, <text:s/>let. c) D.lgs. n.33/2013)</text:p>
          </table:table-cell>
          <table:table-cell office:value-type="string" table:style-name="ce3">
            <text:p>Modalità di accesso (art. 35, c.1 let. d) D.Lgs. n. 33/2013)</text:p>
          </table:table-cell>
          <table:table-cell office:value-type="string" table:style-name="ce3">
            <text:p>Modalità con le quali gli interessati possono ottenere le informazioni relative ai procedimenti in corso che li riguardino</text:p>
            <text:p>(art. 35, c. 1, <text:s/>let. e) del D.lgs. n.33/2013)</text:p>
          </table:table-cell>
          <table:table-cell office:value-type="string" table:style-name="ce3">
            <text:p>Termine fissato in sede di disciplina normativa del procedimento per la conclusione con l'adozione di un provvedimento espresso ed ogni altro termine procedimentale rilevante</text:p>
            <text:p>(art. 35, c.1, let. f) D.lgs. n.33/2013)</text:p>
          </table:table-cell>
          <table:table-cell office:value-type="string" table:style-name="ce3">
            <text:p>Procedimento per i quali il provvedimento dell'amministrazione può essere sostituito da una dichiarazione dell'interessato o il procedimento può concludersi con il silenzio-assenso dell'amministrazione (art. 35, c.1, let. g) D.lgs. n.33/2013)</text:p>
          </table:table-cell>
          <table:table-cell office:value-type="string" table:style-name="ce3">
            <text:p>Strumenti di tutela, amministrativa e giurisdizionale, riconosciuti all’interessato nel corso del procedimento e nei confronti del provvedimento finale o nei casi di adozione del provvedimento oltre il termine predeterminato per la sua conclusione e modi per attivarlo (art. 35, c. 1, let. h) D.Lgs. n. 33/2013)</text:p>
            <text:p/>
          </table:table-cell>
          <table:table-cell office:value-type="string" table:style-name="ce3">
            <text:p><text:s/>Link di accesso al servizio on line<text:s text:c="2"/></text:p>
            <text:p>(art. 35, c. 1, lett. i) D.lgs. n.33/2013)</text:p>
          </table:table-cell>
          <table:table-cell office:value-type="string" table:style-name="ce3">
            <text:p>Modalità per effettuare i pagamenti</text:p>
            <text:p>(art. 35, comma 1, let. l) D.lgs. n.33/2013)</text:p>
          </table:table-cell>
          <table:table-cell office:value-type="string" table:style-name="ce3">
            <text:p>Nome del soggetto a cui è attribuito il potere sostitutivo in caso di inerzia e modalità per attivare tale potere con indicazione dei recapiti telefonici/caselle posta elettronica istituzionale (art. 35, c.1, let. m) D.lgs. n.33/2013)</text:p>
          </table:table-cell>
          <table:table-cell office:value-type="string" table:style-name="ce3">
            <text:p>Link agli atti e documenti da allegare all’istanza e modulistica necessaria, in caso di procedimento ad istanza di parte</text:p>
            <text:p>(art. 35, c. 1, lett. i) D.lgs. n.33/2013)</text:p>
          </table:table-cell>
          <table:table-cell table:number-columns-repeated="16371" table:style-name="ce4"/>
        </table:table-row>
        <table:table-row table:style-name="ro3">
          <table:table-cell office:value-type="string" table:style-name="ce5">
            <text:p>Registrazione iscrizioni/variazioni anagrafiche</text:p>
          </table:table-cell>
          <table:table-cell office:value-type="string" table:style-name="ce6">
            <text:p>Legge 24/12/1954 n.1228 <text:s text:c="77"/>D.P.R. 30/05/1989 n.223 <text:s text:c="76"/>Legge 27/10/1988 n.470 <text:s text:c="78"/>D.P.R. 06/09/1989 n. 323 <text:s text:c="75"/>D.Lgs. 25/071998 n. 286 <text:s text:c="76"/>D.Lgs. 06/02/2007 n. 30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nagrafe, Piazza Roma, 8 <text:s text:c="14"/>tel. 0716629332/333/336/337/338/387/397 <text:s text:c="84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27"/>pec istituzionale: comune.senigallia@emarche.it <text:s text:c="8"/>e-mail: anagrafe@comune.senigallia.an.it<text:s text:c="4"/></text:p>
          </table:table-cell>
          <table:table-cell office:value-type="string" table:style-name="ce6">
            <text:p>Ufficio Anagrafe, Piazza Roma, 8 <text:s text:c="16"/>0716629332/333/336/337/338/387/397 <text:s text:c="114"/>pec istituzionale: comune.senigallia@emarche.it <text:s text:c="22"/>e-mail: <text:s text:c="21"/>anagrafe@comune.senigallia.an.it<text:s/></text:p>
          </table:table-cell>
          <table:table-cell office:value-type="string" table:style-name="ce7">
            <text:p>2 giorni</text:p>
          </table:table-cell>
          <table:table-cell office:value-type="string" table:style-name="ce7">
            <text:p>SILENZIO-ASSENSO</text:p>
          </table:table-cell>
          <table:table-cell office:value-type="string" table:style-name="ce6">
            <text:p>Ricorso gerarchico al Prefetto di Ancona entro 30 giorni <text:s text:c="65"/>Ricorso giurisdizionale al Tribunale di Ancona nei tempi e con le modalità indicate dal codice di procedura civil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Accertamento veridicità dichiarazioni/variazioni anagrafiche rese o inviate</text:p>
          </table:table-cell>
          <table:table-cell office:value-type="string" table:style-name="ce6">
            <text:p>Legge 24/12/1954 n.1228 <text:s text:c="77"/>D.P.R. 30/05/1989 n.223 <text:s text:c="76"/>Legge 27/10/1988 n.470 <text:s text:c="78"/>D.P.R. 06/09/1989 n. 323 <text:s text:c="75"/>D.Lgs. 25/071998 n. 286 <text:s text:c="76"/>D.Lgs. 06/02/2007 n. 30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nagrafe, Piazza Roma, 8 <text:s text:c="14"/>tel. 0716629332/333/336/337/338/387/397 <text:s text:c="84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27"/>pec istituzionale: comune.senigallia@emarche.it <text:s text:c="8"/>e-mail: anagrafe@comune.senigallia.an.it<text:s text:c="4"/></text:p>
          </table:table-cell>
          <table:table-cell office:value-type="string" table:style-name="ce6">
            <text:p>Ufficio Anagrafe, Piazza Roma, 8 <text:s text:c="16"/>0716629332/333/336/337/338/387/397 <text:s text:c="114"/>pec istituzionale: comune.senigallia@emarche.it <text:s text:c="22"/>e-mail: <text:s text:c="21"/>anagrafe@comune.senigallia.an.it<text:s/></text:p>
          </table:table-cell>
          <table:table-cell office:value-type="string" table:style-name="ce9">
            <text:p>45 giorni</text:p>
          </table:table-cell>
          <table:table-cell office:value-type="string" table:style-name="ce9">
            <text:p>SILENZIO-ASSENSO</text:p>
          </table:table-cell>
          <table:table-cell table:style-name="ce1"/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style-name="ce1"/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Registrazione cancellazioni anagrafiche</text:p>
          </table:table-cell>
          <table:table-cell office:value-type="string" table:style-name="ce6">
            <text:p>Legge 24/12/1954 n.1228 <text:s text:c="77"/>D.P.R. 30/05/1989 n.223 <text:s text:c="76"/>Legge 27/10/1988 n.470 <text:s text:c="78"/>D.P.R. 06/09/1989 n. 323 <text:s text:c="75"/>D.Lgs. 25/071998 n. 286 <text:s text:c="76"/>D.Lgs. 06/02/2007 n. 30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nagrafe, Piazza Roma, 8 <text:s text:c="14"/>tel. 0716629332/333/336/337/338/387/397 <text:s text:c="84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27"/>pec istituzionale: comune.senigallia@emarche.it <text:s text:c="8"/>e-mail: anagrafe@comune.senigallia.an.it<text:s text:c="4"/></text:p>
          </table:table-cell>
          <table:table-cell office:value-type="string" table:style-name="ce6">
            <text:p>Ufficio Anagrafe, Piazza Roma, 8 <text:s text:c="16"/>0716629332/333/336/337/338/387/397 <text:s text:c="114"/>pec istituzionale: comune.senigallia@emarche.it <text:s text:c="22"/>e-mail: <text:s text:c="21"/>anagrafe@comune.senigallia.an.it<text:s/></text:p>
          </table:table-cell>
          <table:table-cell office:value-type="string" table:style-name="ce9">
            <text:p>5 giorni</text:p>
          </table:table-cell>
          <table:table-cell table:number-columns-repeated="2" table:style-name="ce1"/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style-name="ce1"/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Cancellazioni anagrafiche per irreperibilità</text:p>
          </table:table-cell>
          <table:table-cell office:value-type="string" table:style-name="ce6">
            <text:p>Legge 24/12/1954 n.1228 <text:s text:c="77"/>D.P.R. 30/05/1989 n.223 <text:s text:c="76"/>Legge 27/10/1988 n.470 <text:s text:c="78"/>D.P.R. 06/09/1989 n. 323 <text:s text:c="75"/>D.Lgs. 25/071998 n. 286 <text:s text:c="76"/>D.Lgs. 06/02/2007 n. 30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nagrafe, Piazza Roma, 8 <text:s text:c="14"/>tel. 0716629332/333/336/337/338/387/397 <text:s text:c="84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27"/>pec istituzionale: comune.senigallia@emarche.it <text:s text:c="8"/>e-mail: anagrafe@comune.senigallia.an.it<text:s text:c="4"/></text:p>
          </table:table-cell>
          <table:table-cell office:value-type="string" table:style-name="ce6">
            <text:p>Ufficio Anagrafe, Piazza Roma, 8 <text:s text:c="16"/>0716629332/333/336/337/338/387/397 <text:s text:c="114"/>pec istituzionale: comune.senigallia@emarche.it <text:s text:c="22"/>e-mail: <text:s text:c="21"/>anagrafe@comune.senigallia.an.it<text:s/></text:p>
          </table:table-cell>
          <table:table-cell office:value-type="string" table:style-name="ce9">
            <text:p>almeno 365 giorni dall'accertata irreperibilità</text:p>
          </table:table-cell>
          <table:table-cell table:number-columns-repeated="2" table:style-name="ce1"/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style-name="ce1"/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Certificati storici precedenti l'anno 2000</text:p>
          </table:table-cell>
          <table:table-cell office:value-type="string" table:style-name="ce6">
            <text:p>Legge 24/12/1954 n.1228 <text:s text:c="77"/>D.P.R. 30/05/1989 n.223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nagrafe, Piazza Roma, 8 <text:s text:c="14"/>tel. 0716629332/333/336/337/338/387/397 <text:s text:c="84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27"/>pec istituzionale: comune.senigallia@emarche.it <text:s text:c="8"/>e-mail: anagrafe@comune.senigallia.an.it<text:s text:c="4"/></text:p>
          </table:table-cell>
          <table:table-cell office:value-type="string" table:style-name="ce6">
            <text:p>Ufficio Anagrafe, Piazza Roma, 8 <text:s text:c="16"/>0716629332/333/336/337/338/387/397 <text:s text:c="114"/>pec istituzionale: comune.senigallia@emarche.it <text:s text:c="22"/>e-mail: <text:s text:c="21"/>anagrafe@comune.senigallia.an.it<text:s/></text:p>
          </table:table-cell>
          <table:table-cell office:value-type="string" table:style-name="ce9">
            <text:p>30 giorni</text:p>
          </table:table-cell>
          <table:table-cell table:number-columns-repeated="2" table:style-name="ce1"/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Contanti-Pos-Bonifico bancari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Rilascio attestati di soggiorno ai cittadini comunitari regolarmente iscritti in anagrafe</text:p>
          </table:table-cell>
          <table:table-cell office:value-type="string" table:style-name="ce6">
            <text:p>Legge 24/12/1954 n.1228 <text:s text:c="77"/>D.P.R. 30/05/1989 n.223 <text:s text:c="6"/>D.Lgs. 06/02/2007 n. 30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nagrafe, Piazza Roma, 8 <text:s text:c="14"/>tel. 0716629332/333/336/337/338/387/397 <text:s text:c="84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27"/>pec istituzionale: comune.senigallia@emarche.it <text:s text:c="8"/>e-mail: anagrafe@comune.senigallia.an.it<text:s text:c="4"/></text:p>
          </table:table-cell>
          <table:table-cell office:value-type="string" table:style-name="ce6">
            <text:p>Ufficio Anagrafe, Piazza Roma, 8 <text:s text:c="16"/>0716629332/333/336/337/338/387/397 <text:s text:c="114"/>pec istituzionale: comune.senigallia@emarche.it <text:s text:c="22"/>e-mail: <text:s text:c="21"/>anagrafe@comune.senigallia.an.it<text:s/></text:p>
          </table:table-cell>
          <table:table-cell office:value-type="string" table:style-name="ce9">
            <text:p>30 giorni</text:p>
          </table:table-cell>
          <table:table-cell table:number-columns-repeated="2" table:style-name="ce1"/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Assegnazioni o verifica numeri civici</text:p>
          </table:table-cell>
          <table:table-cell office:value-type="string" table:style-name="ce6">
            <text:p>Legge 24/12/1954 n.1228 <text:s text:c="77"/>D.P.R. 30/05/1989 n.223<text:s text:c="126"/>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Toponomastica, Piazza Roma, 8 <text:s text:c="14"/>tel. 0716629339/325 <text:s text:c="85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27"/>pec istituzionale: comune.senigallia@emarche.it <text:s text:c="8"/>e-mail: s.santini@comune.senigallia.an.it<text:s text:c="4"/></text:p>
          </table:table-cell>
          <table:table-cell office:value-type="string" table:style-name="ce6">
            <text:p>Ufficio Toponomastica, Piazza Roma,8 <text:s text:c="7"/>tel. 0716629339/325 <text:s text:c="57"/>pec istituzionale: comune.senigallia@emarche.it <text:s text:c="20"/>e-mail: s.santini@comune.senigallia.an.it</text:p>
          </table:table-cell>
          <table:table-cell office:value-type="string" table:style-name="ce9">
            <text:p>7 giorni</text:p>
          </table:table-cell>
          <table:table-cell table:number-columns-repeated="2" table:style-name="ce1"/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Iscrizione dichiarazione di nascita o morte</text:p>
          </table:table-cell>
          <table:table-cell office:value-type="string" table:style-name="ce6">
            <text:p>D.P.R. 03/11/2000 n. 396 <text:s text:c="58"/>Codice Civile Libro I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immediato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Formazione atti di matrimonio celebrati nel Comune con rito civile</text:p>
          </table:table-cell>
          <table:table-cell office:value-type="string" table:style-name="ce6">
            <text:p>D.P.R. 03/11/2000 n. 396 <text:s text:c="58"/>Codice Civile Libro I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immediato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Trascrizione atti di matrimonio religioso celebrati nel territorio comunale</text:p>
          </table:table-cell>
          <table:table-cell office:value-type="string" table:style-name="ce6">
            <text:p>D.P.R. 03/11/2000 n. 396<text:s text:c="7"/>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1 giorno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style-name="ce1"/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Trascrizione atti dall'estero</text:p>
          </table:table-cell>
          <table:table-cell office:value-type="string" table:style-name="ce6">
            <text:p>D.P.R. 03/11/2000 n. 396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30 giorni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Istruttoria relativa alle dichirazioni rese dagli interessati all'acquisto della cittadinanza italiana</text:p>
          </table:table-cell>
          <table:table-cell office:value-type="string" table:style-name="ce6">
            <text:p>D.P.R. 03/11/2000 n. 396 <text:s text:c="22"/>D.P.R. 12/10/1993 n. 572 <text:s text:c="37"/>L. 15/02/1992 n. 91 <text:s text:c="52"/>L. 23/05/2025 n. 75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120 giorni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Annotazione a margine degli atti registrati nel Comune</text:p>
          </table:table-cell>
          <table:table-cell office:value-type="string" table:style-name="ce6">
            <text:p>D.P.R. 03/11/2000 n. 396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30 giorni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Pubblicazioni di matrimonio</text:p>
          </table:table-cell>
          <table:table-cell office:value-type="string" table:style-name="ce6">
            <text:p>D.P.R. 03/11/2000 n. 396 <text:s text:c="8"/>Artt. 84 e seguenti Codice Civile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0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immediato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Rilascio permessi di seppellimento e autorizzazioni al trasporto salme</text:p>
          </table:table-cell>
          <table:table-cell office:value-type="string" table:style-name="ce6">
            <text:p>D.P.R. 03/11/2000 n. 396 <text:s text:c="4"/>D.P.R. 10/09/1990 n.285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immediato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Rilascio autorizzazioni: alla cremazione, all'affidamento urne cinerarie, alla dispersione di ceneri</text:p>
          </table:table-cell>
          <table:table-cell office:value-type="string" table:style-name="ce6">
            <text:p>D.P.R. 03/11/2000 n. 396 <text:s text:c="4"/>D.P.R. 10/09/1990 n.285 Regolamento Comunale Polizia mortuaria del 03/06/2009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3 giorni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Autorizzazioni al trasporto in altri Comuni di salme già tumulate</text:p>
          </table:table-cell>
          <table:table-cell office:value-type="string" table:style-name="ce6">
            <text:p>D.P.R. 10/09/1990 n.285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30 giorni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Prestazione del giuramento per l'acquisto della cittadinanza italiana (redazione atti e trascrizione atti)</text:p>
          </table:table-cell>
          <table:table-cell office:value-type="string" table:style-name="ce6">
            <text:p>Art.10 Legge 05/02/1991 n.92 D.P.R. 12/10/1993 N. 572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15 giorni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Autorizzazioni alla cremazione di resti mortali e di salme già tumulate</text:p>
          </table:table-cell>
          <table:table-cell office:value-type="string" table:style-name="ce6">
            <text:p>D.P.R. 10/09/1990 n.285 Regolamento Comunale Polizia mortuaria del 03/06/2009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30 giorni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Separazioni personali</text:p>
          </table:table-cell>
          <table:table-cell office:value-type="string" table:style-name="ce6">
            <text:p>Legge 10/11/2014 n.162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30 giorni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Bonifico bancari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Scioglimento o cessazioni degli effetti civli del matrimonio</text:p>
          </table:table-cell>
          <table:table-cell office:value-type="string" table:style-name="ce6">
            <text:p>Legge 10/11/2014 n.162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30 giorni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Bonifico bancari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Unioni civili</text:p>
          </table:table-cell>
          <table:table-cell office:value-type="string" table:style-name="ce6">
            <text:p>Legge 20/05/2016 n.76 <text:s text:c="8"/>D.Lgs. 14/01/2017 n.5 <text:s text:c="9"/>D.P.R. 03/11/2000 N. 396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30 giorni</text:p>
          </table:table-cell>
          <table:table-cell table:style-name="ce1"/>
          <table:table-cell office:value-type="string" table:style-name="ce9">
            <text:p>Ricorso al Tribunale competente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Affissione Albo Pretorio e trascrizione Decreti del prefetto di cambiamento del nome e cognome</text:p>
          </table:table-cell>
          <table:table-cell office:value-type="string" table:style-name="ce6">
            <text:p>D.P.R. 03/11/2000 N. 396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Stato Civile, Piazza Roma,8 <text:s text:c="6"/>tel. 0716629322/335 <text:s text:c="31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6">
            <text:p>Orari di apertura: mattino del lunedi e dal mercoledi al venerdi dalle 09.00 alle 13.00 pomeriggio martedì e giovedì dalle 15.15 alle 17.15 <text:s text:c="42"/>pec istituzionale: comune.senigallia@emarche.it <text:s text:c="7"/>e-mail: statocivile@comune.senigallia.an.it<text:s text:c="4"/></text:p>
          </table:table-cell>
          <table:table-cell office:value-type="string" table:style-name="ce6">
            <text:p>Ufficio Stato Civile, Piazza Roma,8 <text:s text:c="12"/>tel. 0716629322/335 <text:s text:c="58"/>pec istituzionale: comune.senigallia@emarche.it <text:s text:c="21"/>e-mail: <text:s text:c="20"/>statocivile@comune.senigallia.an.it</text:p>
          </table:table-cell>
          <table:table-cell office:value-type="string" table:style-name="ce9">
            <text:p>30 giorni</text:p>
          </table:table-cell>
          <table:table-cell table:number-columns-repeated="2" table:style-name="ce1"/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style-name="ce1"/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8">
            <text:p><text:a xlink:href="https://www.comune.senigallia.an.it/aree-tematiche/anagrafe-e-stato-civile/">https://www.comune.senigallia.an.it/aree-tematiche/anagrafe-e-stato-civile/</text:a></text:p>
          </table:table-cell>
          <table:table-cell table:number-columns-repeated="16371"/>
        </table:table-row>
        <table:table-row table:style-name="ro4">
          <table:table-cell office:value-type="string" table:style-name="ce5">
            <text:p>Pubblicazione Deliberazioni di Giunta<text:s text:c="9"/></text:p>
          </table:table-cell>
          <table:table-cell office:value-type="string" table:style-name="ce10">
            <text:p>T.U.E.L. ex D.Lgs. N.267/2000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ttività Istituzionali, Piazza Roma,8 <text:s text:c="10"/>tel. 0716629281/318/437/372 <text:s text:c="27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11">
            <text:p>e-mail: c.mineo@comune.senigallia.an.it <text:s text:c="42"/>pec istituzionale: comune.senigallia@emarche.it</text:p>
          </table:table-cell>
          <table:table-cell office:value-type="string" table:style-name="ce6">
            <text:p>Ufficio Attività Istituzionali, Piazza Roma, 8 <text:s text:c="4"/>tel. 0716629281/318 <text:s text:c="34"/>Dott. Claudia Mineo <text:s text:c="75"/>e-mail: <text:s text:c="18"/>c.mineo@comune.senigallia.an.it <text:s text:c="25"/>pec istituzionale: comune.senigallia@emarche.it</text:p>
          </table:table-cell>
          <table:table-cell office:value-type="string" table:style-name="ce9">
            <text:p>10 giorni</text:p>
          </table:table-cell>
          <table:table-cell table:style-name="ce1"/>
          <table:table-cell office:value-type="string" table:style-name="ce11">
            <text:p>Ricorso in opposizione-Ricorso gerarchico-Ricorso straordinario al Capo dello Stato-Ricorso Giurisdizionale Civile o amministrativo</text:p>
          </table:table-cell>
          <table:table-cell office:value-type="string" table:style-name="ce8">
            <text:p>https://servizi.comune.senigallia.an.it/jalbopretorio/</text:p>
          </table:table-cell>
          <table:table-cell table:style-name="ce1"/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style-name="ce8"/>
          <table:table-cell table:number-columns-repeated="16371"/>
        </table:table-row>
        <table:table-row table:style-name="ro4">
          <table:table-cell office:value-type="string" table:style-name="ce5">
            <text:p>Verbalizzazione sedute del Consiglio Comunale e pubblicazione Deliberazioni Consiliari <text:s text:c="12"/>(T.U.E.L. ex D.Lgs. N.267/2000)</text:p>
          </table:table-cell>
          <table:table-cell office:value-type="string" table:style-name="ce10">
            <text:p><text:s/>T.U.E.L. ex D.Lgs. N.267/2000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ttività Istituzionali, Piazza Roma,8 <text:s text:c="10"/>tel. 0716629281/318/437/372 <text:s text:c="27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11">
            <text:p>e-mail: c.mineo@comune.senigallia.an.it <text:s text:c="42"/>pec istituzionale: comune.senigallia@emarche.it</text:p>
          </table:table-cell>
          <table:table-cell office:value-type="string" table:style-name="ce6">
            <text:p>Ufficio Attività Istituzionali, Piazza Roma, 8 <text:s text:c="4"/>tel. 0716629281/318 <text:s text:c="34"/>Dott. Claudia Mineo <text:s text:c="75"/>e-mail: <text:s text:c="18"/>c.mineo@comune.senigallia.an.it <text:s text:c="25"/>pec istituzionale: comune.senigallia@emarche.it</text:p>
          </table:table-cell>
          <table:table-cell office:value-type="string" table:style-name="ce9">
            <text:p>45 giorni</text:p>
          </table:table-cell>
          <table:table-cell table:style-name="ce1"/>
          <table:table-cell office:value-type="string" table:style-name="ce11">
            <text:p>Ricorso in opposizione-Ricorso gerarchico-Ricorso straordinario al Capo dello Stato-Ricorso Giurisdizionale Civile o amministrativo</text:p>
          </table:table-cell>
          <table:table-cell office:value-type="string" table:style-name="ce8">
            <text:p>https://servizi.comune.senigallia.an.it/jalbopretorio/</text:p>
          </table:table-cell>
          <table:table-cell table:style-name="ce1"/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style-name="ce8"/>
          <table:table-cell table:number-columns-repeated="16371"/>
        </table:table-row>
        <table:table-row table:style-name="ro4">
          <table:table-cell office:value-type="string" table:style-name="ce5">
            <text:p>Pubblicazione atti Comunali e di altri Enti all'Albo Pretorio <text:s text:c="18"/>(T.U.E.L. ex D.Lgs. N.267/2000)</text:p>
          </table:table-cell>
          <table:table-cell office:value-type="string" table:style-name="ce10">
            <text:p>T.U.E.L. ex D.Lgs. N.267/2000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ttività Istituzionali, Piazza Roma,8 <text:s text:c="10"/>tel. 0716629281/318/437/372 <text:s text:c="27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11">
            <text:p>e-mail: c.mineo@comune.senigallia.an.it <text:s text:c="42"/>pec istituzionale: comune.senigallia@emarche.it</text:p>
          </table:table-cell>
          <table:table-cell office:value-type="string" table:style-name="ce6">
            <text:p>Ufficio Attività Istituzionali, Piazza Roma, 8 <text:s text:c="4"/>tel. 0716629281/318 <text:s text:c="34"/>Dott. Claudia Mineo <text:s text:c="75"/>e-mail: <text:s text:c="18"/>c.mineo@comune.senigallia.an.it <text:s text:c="25"/>pec istituzionale: comune.senigallia@emarche.it</text:p>
          </table:table-cell>
          <table:table-cell office:value-type="string" table:style-name="ce9">
            <text:p>tempestivo o secondo termine indicato dal richiedente</text:p>
          </table:table-cell>
          <table:table-cell table:style-name="ce1"/>
          <table:table-cell office:value-type="string" table:style-name="ce11">
            <text:p>Ricorso in opposizione-Ricorso gerarchico-Ricorso straordinario al Capo dello Stato-Ricorso Giurisdizionale Civile o amministrativo</text:p>
          </table:table-cell>
          <table:table-cell office:value-type="string" table:style-name="ce8">
            <text:p>https://servizi.comune.senigallia.an.it/jalbopretorio/</text:p>
          </table:table-cell>
          <table:table-cell table:style-name="ce1"/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5">
            <text:p>Richiesta accesso agli atti da parte dei Consiglieri Comunali<text:s text:c="17"/></text:p>
          </table:table-cell>
          <table:table-cell office:value-type="string" table:style-name="ce6">
            <text:p>T.U.E.L. ex D.Lgs. N.267/2000 <text:s text:c="39"/>Regolamento Comunale DCC n.91 del 30/10/2018 <text:s text:c="58"/>L. 241/1990 <text:s text:c="74"/>D.Lgs. 33/2013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ttività Istituzionali, Piazza Roma,8 <text:s text:c="10"/>tel. 0716629281/318/437/372 <text:s text:c="27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11">
            <text:p>e-mail: c.mineo@comune.senigallia.an.it <text:s text:c="42"/>pec istituzionale: comune.senigallia@emarche.it</text:p>
          </table:table-cell>
          <table:table-cell office:value-type="string" table:style-name="ce6">
            <text:p>Ufficio Attività Istituzionali, Piazza Roma, 8 <text:s text:c="4"/>tel. 0716629281/318 <text:s text:c="34"/>Dott. Claudia Mineo <text:s text:c="75"/>e-mail: <text:s text:c="18"/>c.mineo@comune.senigallia.an.it <text:s text:c="25"/>pec istituzionale: comune.senigallia@emarche.it</text:p>
          </table:table-cell>
          <table:table-cell office:value-type="string" table:style-name="ce9">
            <text:p>10 giorni</text:p>
          </table:table-cell>
          <table:table-cell table:style-name="ce1"/>
          <table:table-cell office:value-type="string" table:style-name="ce11">
            <text:p>Ricorso in opposizione-Ricorso gerarchico-Ricorso straordinario al Capo dello Stato-Ricorso Giurisdizionale Civile o amministrativo</text:p>
          </table:table-cell>
          <table:table-cell office:value-type="string" table:style-name="ce8">
            <text:p>https://servizi.comune.senigallia.an.it/jalbopretorio/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5">
            <text:p>Richiesta accesso agli atti documentale, civico e civico generalizzato</text:p>
          </table:table-cell>
          <table:table-cell office:value-type="string" table:style-name="ce6">
            <text:p>L. 241/1990 <text:s text:c="52"/>D.P.R. 184/2006 <text:s text:c="60"/>D.Lgs. N.33/2013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ttività Istituzionali, Piazza Roma,8 <text:s text:c="10"/>tel. 0716629281/318/437/372 <text:s text:c="27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11">
            <text:p>e-mail: c.mineo@comune.senigallia.an.it <text:s text:c="42"/>pec istituzionale: comune.senigallia@emarche.it</text:p>
          </table:table-cell>
          <table:table-cell office:value-type="string" table:style-name="ce6">
            <text:p>Ufficio Attività Istituzionali, Piazza Roma, 8 <text:s text:c="4"/>tel. 0716629281/318 <text:s text:c="34"/>Dott. Claudia Mineo <text:s text:c="75"/>e-mail: <text:s text:c="18"/>c.mineo@comune.senigallia.an.it <text:s text:c="25"/>pec istituzionale: comune.senigallia@emarche.it</text:p>
          </table:table-cell>
          <table:table-cell office:value-type="string" table:style-name="ce9">
            <text:p>termine stabilito dalla l.241/1990 s.m.e. D.P.R. 184/2006, D. Lgs. 33/2013 s.m.e.</text:p>
          </table:table-cell>
          <table:table-cell table:style-name="ce1"/>
          <table:table-cell office:value-type="string" table:style-name="ce11">
            <text:p>Ricorso in opposizione-Ricorso gerarchico-Ricorso straordinario al Capo dello Stato-Ricorso Giurisdizionale Civile o amministrativo</text:p>
          </table:table-cell>
          <table:table-cell office:value-type="string" table:style-name="ce8">
            <text:p>https://servizi.comune.senigallia.an.it/jalbopretorio/</text:p>
          </table:table-cell>
          <table:table-cell office:value-type="string" table:style-name="ce7">
            <text:p>SERVIZIO GRATUI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5">
            <text:p>Assegnazione condannati allo svolgimento di lavori di pubblica utilità presso il Comune<text:s text:c="30"/></text:p>
          </table:table-cell>
          <table:table-cell office:value-type="string" table:style-name="ce6">
            <text:p>Art. 54 D. Lgs. N. 274/2000 <text:s text:c="94"/>Artt. 186 e 187 D. Lgs. N. 285/1992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ttività Istituzionali, Piazza Roma,8 <text:s text:c="10"/>tel. 0716629281/318/437/372 <text:s text:c="27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11">
            <text:p>e-mail: c.mineo@comune.senigallia.an.it <text:s text:c="42"/>pec istituzionale: comune.senigallia@emarche.it</text:p>
          </table:table-cell>
          <table:table-cell office:value-type="string" table:style-name="ce6">
            <text:p>Ufficio Attività Istituzionali, Piazza Roma, 8 <text:s text:c="4"/>tel. 0716629281/318 <text:s text:c="34"/>Dott. Claudia Mineo <text:s text:c="75"/>e-mail: <text:s text:c="18"/>c.mineo@comune.senigallia.an.it <text:s text:c="25"/>pec istituzionale: comune.senigallia@emarche.it</text:p>
          </table:table-cell>
          <table:table-cell office:value-type="string" table:style-name="ce9">
            <text:p>30 giorni</text:p>
          </table:table-cell>
          <table:table-cell table:style-name="ce1"/>
          <table:table-cell office:value-type="string" table:style-name="ce11">
            <text:p>segnalazione ritardo e sollecito riscontro</text:p>
          </table:table-cell>
          <table:table-cell office:value-type="string" table:style-name="ce8">
            <text:p>https://servizi.comune.senigallia.an.it/jalbopretorio/</text:p>
          </table:table-cell>
          <table:table-cell table:style-name="ce1"/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5">
            <text:p>Acquisto beni e servizi di competenza dell'Area 3<text:s text:c="36"/></text:p>
          </table:table-cell>
          <table:table-cell office:value-type="string" table:style-name="ce10">
            <text:p>D.Lgs. 36/2023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Attività Istituzionali, Piazza Roma,8 <text:s text:c="10"/>tel. 0716629281/318/437/372 <text:s text:c="27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11">
            <text:p>e-mail: c.mineo@comune.senigallia.an.it <text:s text:c="42"/>pec istituzionale: comune.senigallia@emarche.it</text:p>
          </table:table-cell>
          <table:table-cell office:value-type="string" table:style-name="ce6">
            <text:p>Ufficio Attività Istituzionali, Piazza Roma, 8 <text:s text:c="4"/>tel. 0716629281/318 <text:s text:c="34"/>Dott. Claudia Mineo <text:s text:c="75"/>e-mail: <text:s text:c="18"/>c.mineo@comune.senigallia.an.it <text:s text:c="25"/>pec istituzionale: comune.senigallia@emarche.it</text:p>
          </table:table-cell>
          <table:table-cell office:value-type="string" table:style-name="ce9">
            <text:p>termine fissato in base alla procedura di selezione del contraente</text:p>
          </table:table-cell>
          <table:table-cell table:style-name="ce1"/>
          <table:table-cell office:value-type="string" table:style-name="ce11">
            <text:p>segnalazione ritardo e sollecito riscontro</text:p>
          </table:table-cell>
          <table:table-cell office:value-type="string" table:style-name="ce8">
            <text:p><text:a xlink:href="https://www.comune.senigallia.an.it/servizi-online/amministrazione-trasparente/">https://www.comune.senigallia.an.it/servizi-online/amministrazione-trasparente/</text:a></text:p>
          </table:table-cell>
          <table:table-cell office:value-type="string" table:style-name="ce11">
            <text:p>Atto di liquidazione - Emissione mandato di pagamento</text:p>
          </table:table-cell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office:value-type="string" table:style-name="ce12">
            <text:p><text:a xlink:href="https://www.comune.senigallia.an.it/servizi-online/amministrazione-trasparente/">https://www.comune.senigallia.an.it/servizi-online/amministrazione-trasparente/</text:a></text:p>
          </table:table-cell>
          <table:table-cell table:number-columns-repeated="16371"/>
        </table:table-row>
        <table:table-row table:style-name="ro5">
          <table:table-cell office:value-type="string" table:style-name="ce5">
            <text:p>Assegnazione segnatura di protocollo alla corrispondenza esterna in arrivo e smistamento agli uffici di competenza</text:p>
          </table:table-cell>
          <table:table-cell office:value-type="string" table:style-name="ce6">
            <text:p>Art.55 D.P.R. 445/2000</text:p>
          </table:table-cell>
          <table:table-cell office:value-type="string" table:style-name="ce6">
            <text:p>Area 3 "Servizi Demografici e Attività Istituzionali"</text:p>
          </table:table-cell>
          <table:table-cell office:value-type="string" table:style-name="ce6">
            <text:p>Ufficio Protocollo, Piazza Roma,8 <text:s text:c="10"/>tel. 0716629316/323/443 <text:s text:c="27"/>Dott. Roberto Olivetti <text:s text:c="32"/>tel. 0716629334 <text:s text:c="36"/>e-mail: r.olivetti@comune.senigallia.an.it <text:s text:c="42"/>pec istituzionale: comune.senigallia@emarche.it</text:p>
          </table:table-cell>
          <table:table-cell office:value-type="string" table:style-name="ce11">
            <text:p>e-mail: protocollo@comune.senigallia.an.it <text:s text:c="42"/>pec istituzionale: comune.senigallia@emarche.it</text:p>
          </table:table-cell>
          <table:table-cell office:value-type="string" table:style-name="ce6">
            <text:p>Ufficio Protocollo, Piazza Roma, 8 <text:s text:c="15"/>tel. 0716629316/323/443 <text:s text:c="34"/>Dott. Roberto Olivetti <text:s text:c="75"/>e-mail: <text:s text:c="18"/>protocollo@comune.senigallia.an.it <text:s text:c="25"/>pec istituzionale: comune.senigallia@emarche.it</text:p>
          </table:table-cell>
          <table:table-cell office:value-type="string" table:style-name="ce9">
            <text:p>tempestivo</text:p>
          </table:table-cell>
          <table:table-cell table:style-name="ce1"/>
          <table:table-cell office:value-type="string" table:style-name="ce11">
            <text:p>Ricorso in opposizione-Ricorso gerarchico-Ricorso straordinario al Capo dello Stato-Ricorso Giurisdizionale Civile o amministrativo</text:p>
          </table:table-cell>
          <table:table-cell office:value-type="string" table:style-name="ce8">
            <text:p>https://servizi.comune.senigallia.an.it/jalbopretorio/</text:p>
          </table:table-cell>
          <table:table-cell table:style-name="ce1"/>
          <table:table-cell office:value-type="string" table:style-name="ce6">
            <text:p>Dott.ssa Claudia Conti <text:s text:c="50"/>tel. 0716629341/206 <text:s text:c="52"/>e-mail: <text:s/>c.conti@comune.senigallia.an.it <text:s text:c="21"/>pec istituzionale: comune.senigallia@emarche.it</text:p>
          </table:table-cell>
          <table:table-cell table:number-columns-repeated="16372"/>
        </table:table-row>
        <table:table-row table:number-rows-repeated="104854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-X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elet04</meta:initial-creator>
    <dc:creator>Merli Martina</dc:creator>
    <meta:creation-date>2020-06-10T07:32:02Z</meta:creation-date>
    <dc:date>2026-06-15T13:23:35Z</dc:date>
    <meta:print-date>2026-06-15T12:17:23Z</meta:print-date>
  </office:meta>
</office:document-meta>
</file>