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T2" style:parent-style-name="Car.predefinitoparagrafo" style:family="text">
      <style:text-properties fo:font-size="8pt" style:font-size-asian="8pt" style:font-size-complex="8pt"/>
    </style:style>
    <style:style style:name="P3" style:parent-style-name="Normale" style:family="paragraph">
      <style:text-properties fo:font-weight="bold" style:font-weight-asian="bold" style:font-weight-complex="bold" fo:font-size="10pt" style:font-size-asian="10pt" style:font-size-complex="10pt"/>
    </style:style>
    <style:style style:name="T4" style:parent-style-name="Car.predefinitoparagrafo" style:family="text">
      <style:text-properties fo:font-size="8pt" style:font-size-asian="8pt" style:font-size-complex="8pt"/>
    </style:style>
    <style:style style:name="P5" style:parent-style-name="Normale" style:family="paragraph">
      <style:text-properties fo:font-weight="bold" style:font-weight-asian="bold" style:font-weight-complex="bold" fo:font-size="10pt" style:font-size-asian="10pt" style:font-size-complex="10pt"/>
    </style:style>
    <style:style style:name="T6" style:parent-style-name="Car.predefinitoparagrafo" style:family="text">
      <style:text-properties fo:font-size="8pt" style:font-size-asian="8pt" style:font-size-complex="8pt"/>
    </style:style>
    <style:style style:name="P7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8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T9" style:parent-style-name="Car.predefinitoparagrafo" style:family="text">
      <style:text-properties fo:font-size="8pt" style:font-size-asian="8pt" style:font-size-complex="8pt"/>
    </style:style>
    <style:style style:name="T10" style:parent-style-name="Car.predefinitoparagrafo" style:family="text">
      <style:text-properties fo:font-size="8pt" style:font-size-asian="8pt" style:font-size-complex="8pt"/>
    </style:style>
    <style:style style:name="T11" style:parent-style-name="Car.predefinitoparagrafo" style:family="text">
      <style:text-properties fo:font-size="8pt" style:font-size-asian="8pt" style:font-size-complex="8pt"/>
    </style:style>
    <style:style style:name="T12" style:parent-style-name="Car.predefinitoparagrafo" style:family="text">
      <style:text-properties fo:font-size="8pt" style:font-size-asian="8pt" style:font-size-complex="8pt"/>
    </style:style>
    <style:style style:name="T13" style:parent-style-name="Car.predefinitoparagrafo" style:family="text">
      <style:text-properties fo:font-size="8pt" style:font-size-asian="8pt" style:font-size-complex="8pt"/>
    </style:style>
    <style:style style:name="T14" style:parent-style-name="Car.predefinitoparagrafo" style:family="text">
      <style:text-properties fo:font-size="8pt" style:font-size-asian="8pt" style:font-size-complex="8pt"/>
    </style:style>
    <style:style style:name="T15" style:parent-style-name="Car.predefinitoparagrafo" style:family="text">
      <style:text-properties fo:font-size="8pt" style:font-size-asian="8pt" style:font-size-complex="8pt"/>
    </style:style>
    <style:style style:name="T16" style:parent-style-name="Car.predefinitoparagrafo" style:family="text">
      <style:text-properties fo:font-size="8pt" style:font-size-asian="8pt" style:font-size-complex="8pt"/>
    </style:style>
    <style:style style:name="T17" style:parent-style-name="Car.predefinitoparagrafo" style:family="text">
      <style:text-properties fo:font-size="8pt" style:font-size-asian="8pt" style:font-size-complex="8pt"/>
    </style:style>
    <style:style style:name="P18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19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20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T21" style:parent-style-name="Car.predefinitoparagrafo" style:family="text">
      <style:text-properties fo:font-size="8pt" style:font-size-asian="8pt" style:font-size-complex="8pt"/>
    </style:style>
    <style:style style:name="T22" style:parent-style-name="Car.predefinitoparagrafo" style:family="text">
      <style:text-properties fo:font-size="8pt" style:font-size-asian="8pt" style:font-size-complex="8pt"/>
    </style:style>
    <style:style style:name="P23" style:parent-style-name="Normale" style:family="paragraph">
      <style:paragraph-properties fo:text-align="center" fo:margin-bottom="0in"/>
      <style:text-properties fo:font-size="8pt" style:font-size-asian="8pt" style:font-size-complex="8pt"/>
    </style:style>
    <style:style style:name="P24" style:parent-style-name="Normale" style:family="paragraph">
      <style:paragraph-properties fo:text-align="center" fo:margin-bottom="0in"/>
      <style:text-properties fo:font-size="8pt" style:font-size-asian="8pt" style:font-size-complex="8pt"/>
    </style:style>
    <style:style style:name="T25" style:parent-style-name="Car.predefinitoparagrafo" style:family="text">
      <style:text-properties fo:font-size="8pt" style:font-size-asian="8pt" style:font-size-complex="8pt"/>
    </style:style>
    <style:style style:name="T26" style:parent-style-name="Car.predefinitoparagrafo" style:family="text">
      <style:text-properties fo:font-size="8pt" style:font-size-asian="8pt" style:font-size-complex="8pt"/>
    </style:style>
    <style:style style:name="P27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28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T29" style:parent-style-name="Car.predefinitoparagrafo" style:family="text">
      <style:text-properties fo:font-size="8pt" style:font-size-asian="8pt" style:font-size-complex="8pt"/>
    </style:style>
    <style:style style:name="T30" style:parent-style-name="Car.predefinitoparagrafo" style:family="text">
      <style:text-properties fo:font-size="8pt" style:font-size-asian="8pt" style:font-size-complex="8pt"/>
    </style:style>
    <style:style style:name="P31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32" style:parent-style-name="Normale" style:family="paragraph">
      <style:paragraph-properties fo:text-align="center"/>
      <style:text-properties fo:font-size="9pt" style:font-size-asian="9pt" style:font-size-complex="9pt"/>
    </style:style>
    <style:style style:name="T33" style:parent-style-name="Car.predefinitoparagrafo" style:family="text">
      <style:text-properties fo:font-size="8pt" style:font-size-asian="8pt" style:font-size-complex="8pt"/>
    </style:style>
    <style:style style:name="T34" style:parent-style-name="Car.predefinitoparagrafo" style:family="text">
      <style:text-properties fo:font-size="8pt" style:font-size-asian="8pt" style:font-size-complex="8pt"/>
    </style:style>
    <style:style style:name="P35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36" style:parent-style-name="Normale" style:family="paragraph">
      <style:paragraph-properties fo:text-align="center"/>
      <style:text-properties fo:font-size="9pt" style:font-size-asian="9pt" style:font-size-complex="9pt"/>
    </style:style>
    <style:style style:name="T37" style:parent-style-name="Car.predefinitoparagrafo" style:family="text">
      <style:text-properties fo:font-size="8pt" style:font-size-asian="8pt" style:font-size-complex="8pt"/>
    </style:style>
    <style:style style:name="T38" style:parent-style-name="Car.predefinitoparagrafo" style:family="text">
      <style:text-properties fo:font-size="8pt" style:font-size-asian="8pt" style:font-size-complex="8pt"/>
    </style:style>
    <style:style style:name="P39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40" style:parent-style-name="Normale" style:family="paragraph">
      <style:paragraph-properties fo:text-align="center"/>
      <style:text-properties fo:font-size="9pt" style:font-size-asian="9pt" style:font-size-complex="9pt"/>
    </style:style>
    <style:style style:name="T41" style:parent-style-name="Car.predefinitoparagrafo" style:family="text">
      <style:text-properties fo:font-size="8pt" style:font-size-asian="8pt" style:font-size-complex="8pt"/>
    </style:style>
    <style:style style:name="T42" style:parent-style-name="Car.predefinitoparagrafo" style:family="text">
      <style:text-properties fo:font-size="8pt" style:font-size-asian="8pt" style:font-size-complex="8pt"/>
    </style:style>
    <style:style style:name="T43" style:parent-style-name="Car.predefinitoparagrafo" style:family="text">
      <style:text-properties fo:font-size="8pt" style:font-size-asian="8pt" style:font-size-complex="8pt"/>
    </style:style>
    <style:style style:name="T44" style:parent-style-name="Car.predefinitoparagrafo" style:family="text">
      <style:text-properties fo:font-size="8pt" style:font-size-asian="8pt" style:font-size-complex="8pt"/>
    </style:style>
    <style:style style:name="P45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46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T47" style:parent-style-name="Car.predefinitoparagrafo" style:family="text">
      <style:text-properties fo:font-size="8pt" style:font-size-asian="8pt" style:font-size-complex="8pt"/>
    </style:style>
    <style:style style:name="T48" style:parent-style-name="Car.predefinitoparagrafo" style:family="text">
      <style:text-properties fo:font-size="8pt" style:font-size-asian="8pt" style:font-size-complex="8pt"/>
    </style:style>
    <style:style style:name="T49" style:parent-style-name="Car.predefinitoparagrafo" style:family="text">
      <style:text-properties fo:font-size="8pt" style:font-size-asian="8pt" style:font-size-complex="8pt"/>
    </style:style>
    <style:style style:name="P50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P51" style:parent-style-name="Normale" style:family="paragraph">
      <style:paragraph-properties fo:text-align="center" fo:margin-bottom="0in"/>
      <style:text-properties fo:font-size="9pt" style:font-size-asian="9pt" style:font-size-complex="9pt"/>
    </style:style>
    <style:style style:name="T52" style:parent-style-name="Car.predefinitoparagrafo" style:family="text">
      <style:text-properties fo:font-size="8pt" style:font-size-asian="8pt" style:font-size-complex="8pt"/>
    </style:style>
    <style:style style:name="P53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54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T55" style:parent-style-name="Car.predefinitoparagrafo" style:family="text">
      <style:text-properties fo:font-size="8pt" style:font-size-asian="8pt" style:font-size-complex="8pt"/>
    </style:style>
    <style:style style:name="T56" style:parent-style-name="Car.predefinitoparagrafo" style:family="text">
      <style:text-properties fo:font-size="8pt" style:font-size-asian="8pt" style:font-size-complex="8pt"/>
    </style:style>
    <style:style style:name="T57" style:parent-style-name="Car.predefinitoparagrafo" style:family="text">
      <style:text-properties fo:font-size="8pt" style:font-size-asian="8pt" style:font-size-complex="8pt"/>
    </style:style>
    <style:style style:name="T58" style:parent-style-name="Car.predefinitoparagrafo" style:family="text">
      <style:text-properties fo:font-size="8pt" style:font-size-asian="8pt" style:font-size-complex="8pt"/>
    </style:style>
    <style:style style:name="T59" style:parent-style-name="Car.predefinitoparagrafo" style:family="text">
      <style:text-properties fo:font-size="8pt" style:font-size-asian="8pt" style:font-size-complex="8pt"/>
    </style:style>
    <style:style style:name="T60" style:parent-style-name="Car.predefinitoparagrafo" style:family="text">
      <style:text-properties fo:font-size="8pt" style:font-size-asian="8pt" style:font-size-complex="8pt"/>
    </style:style>
    <style:style style:name="P61" style:parent-style-name="Normale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62" style:parent-style-name="Car.predefinitoparagrafo" style:family="text">
      <style:text-properties fo:font-size="8pt" style:font-size-asian="8pt" style:font-size-complex="8pt"/>
    </style:style>
    <style:style style:name="T63" style:parent-style-name="Car.predefinitoparagrafo" style:family="text">
      <style:text-properties fo:font-size="8pt" style:font-size-asian="8pt" style:font-size-complex="8pt"/>
    </style:style>
    <style:style style:name="T64" style:parent-style-name="Car.predefinitoparagrafo" style:family="text">
      <style:text-properties fo:font-size="8pt" style:font-size-asian="8pt" style:font-size-complex="8pt"/>
    </style:style>
    <style:style style:name="T65" style:parent-style-name="Car.predefinitoparagrafo" style:family="text">
      <style:text-properties fo:font-size="8pt" style:font-size-asian="8pt" style:font-size-complex="8pt"/>
    </style:style>
    <style:style style:name="P66" style:parent-style-name="Normale" style:family="paragraph">
      <style:text-properties fo:font-weight="bold" style:font-weight-asian="bold" style:font-weight-complex="bold" fo:font-size="10pt" style:font-size-asian="10pt" style:font-size-complex="10pt"/>
    </style:style>
    <style:style style:name="T67" style:parent-style-name="Car.predefinitoparagrafo" style:family="text">
      <style:text-properties fo:font-size="8pt" style:font-size-asian="8pt" style:font-size-complex="8pt"/>
    </style:style>
    <style:style style:name="T68" style:parent-style-name="Car.predefinitoparagrafo" style:family="text">
      <style:text-properties fo:font-size="8pt" style:font-size-asian="8pt" style:font-size-complex="8pt"/>
    </style:style>
    <style:style style:name="T69" style:parent-style-name="Car.predefinitoparagrafo" style:family="text">
      <style:text-properties fo:font-size="8pt" style:font-size-asian="8pt" style:font-size-complex="8pt"/>
    </style:style>
    <style:style style:name="T70" style:parent-style-name="Car.predefinitoparagrafo" style:family="text">
      <style:text-properties fo:font-size="8pt" style:font-size-asian="8pt" style:font-size-complex="8pt"/>
    </style:style>
    <style:style style:name="T71" style:parent-style-name="Car.predefinitoparagrafo" style:family="text">
      <style:text-properties fo:font-size="8pt" style:font-size-asian="8pt" style:font-size-complex="8pt"/>
    </style:style>
    <style:style style:family="graphic" style:name="a37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38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3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2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2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23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24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27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2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6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8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1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2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3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4">
      <style:graphic-properties style:wrap="run-through" style:run-through="foreground" draw:fill="none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0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31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3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4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6">
      <style:graphic-properties style:wrap="run-through" style:run-through="foreground" draw:fill="solid" draw:fill-color="#ffffff" draw:opacity="100%" draw:stroke="solid" svg:stroke-width="0.01389in" svg:stroke-color="#172c51" svg:stroke-opacity="100%" draw:stroke-linejoin="miter" svg:stroke-linecap="butt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321344" draw:id="id0" draw:style-name="a0" draw:name="Casella di testo 2" text:anchor-type="paragraph" svg:x="4.81458in" svg:y="0.94792in" svg:width="1.51042in" svg:height="0.39514in" style:rel-width="scale" style:rel-height="scale"><draw:text-box><text:p text:style-name="P3">Società Partecipate</text:p></draw:text-box><svg:title/><svg:desc/></draw:frame></text:span><text:span text:style-name="T4"><draw:frame draw:z-index="251225088" draw:id="id1" draw:style-name="a1" draw:name="Casella di testo 2" text:anchor-type="paragraph" svg:x="1.42083in" svg:y="1.00417in" svg:width="1.44792in" svg:height="0.33264in" style:rel-width="scale" style:rel-height="scale"><draw:text-box><text:p text:style-name="P5">Enti Pubblici Vigilati</text:p></draw:text-box><svg:title/><svg:desc/></draw:frame></text:span><text:span text:style-name="T6"><draw:frame draw:z-index="252449792" draw:id="id2" draw:style-name="a2" draw:name="Casella di testo 2" text:anchor-type="paragraph" svg:x="5.62083in" svg:y="3.3625in" svg:width="1.73889in" svg:height="0.56667in" style:rel-width="scale" style:rel-height="scale"><draw:text-box><text:p text:style-name="P7">G.A.L.P.A<text:s/>Marche Nord Società Consortile Cooperativa a.r.l.</text:p><text:p text:style-name="P8">5,26%</text:p></draw:text-box><svg:title/><svg:desc/></draw:frame></text:span><text:span text:style-name="T9"><draw:connector draw:type="line" svg:x1="5.4625in" svg:y1="1.4375in" svg:x2="5.4625in" svg:y2="1.6375in" draw:z-index="252722176" draw:id="id3" draw:style-name="a3" draw:name="Connettore diritto 10" text:anchor-type="paragraph"><svg:title/><svg:desc/></draw:connector></text:span><text:span text:style-name="T10"><draw:connector draw:type="line" svg:x1="1.8875in" svg:y1="6.97917in" svg:x2="2.44514in" svg:y2="6.97917in" draw:z-index="253174784" draw:id="id4" draw:style-name="a4" draw:name="Connettore diritto 12" text:anchor-type="paragraph"><svg:title/><svg:desc/></draw:connector></text:span><text:span text:style-name="T11"><draw:connector draw:type="line" svg:x1="1.9125in" svg:y1="5.875in" svg:x2="2.44375in" svg:y2="5.875in" draw:z-index="251706368" draw:id="id5" draw:style-name="a5" draw:name="Connettore diritto 9" text:anchor-type="paragraph"><svg:title/><svg:desc/></draw:connector></text:span><text:span text:style-name="T12"><draw:connector draw:type="line" svg:x1="1.90833in" svg:y1="4.92083in" svg:x2="2.43958in" svg:y2="4.92083in" draw:z-index="251669504" draw:id="id6" draw:style-name="a6" draw:name="Connettore diritto 9" text:anchor-type="paragraph"><svg:title/><svg:desc/></draw:connector></text:span><text:span text:style-name="T13"><draw:connector draw:type="line" svg:x1="1.9in" svg:y1="3.925in" svg:x2="2.43056in" svg:y2="3.925in" draw:z-index="251630592" draw:id="id7" draw:style-name="a7" draw:name="Connettore diritto 9" text:anchor-type="paragraph"><svg:title/><svg:desc/></draw:connector></text:span><text:span text:style-name="T14"><draw:connector draw:type="line" svg:x1="1.88125in" svg:y1="2.95208in" svg:x2="2.41181in" svg:y2="2.95208in" draw:z-index="251589632" draw:id="id8" draw:style-name="a8" draw:name="Connettore diritto 9" text:anchor-type="paragraph"><svg:title/><svg:desc/></draw:connector></text:span><text:span text:style-name="T15"><draw:connector draw:type="line" svg:x1="1.9in" svg:y1="2.05in" svg:x2="2.43056in" svg:y2="2.05in" draw:z-index="251546624" draw:id="id9" draw:style-name="a9" draw:name="Connettore diritto 9" text:anchor-type="paragraph"><svg:title/><svg:desc/></draw:connector></text:span><text:span text:style-name="T16"><draw:connector draw:type="line" svg:x1="2.42917in" svg:y1="1.4375in" svg:x2="2.44514in" svg:y2="6.97917in" draw:z-index="251503616" draw:id="id10" draw:style-name="a10" draw:name="Connettore diritto 8" text:anchor-type="paragraph"><svg:title/><svg:desc/></draw:connector></text:span><text:span text:style-name="T17"><draw:frame draw:z-index="252267520" draw:id="id11" draw:style-name="a11" draw:name="Casella di testo 2" text:anchor-type="paragraph" svg:x="0.09167in" svg:y="6.57917in" svg:width="1.69167in" svg:height="0.64375in" style:rel-width="scale" style:rel-height="scale"><draw:text-box><text:p text:style-name="P18">Azienda Speciale</text:p><text:p text:style-name="P19">Senigallia Servizi</text:p><text:p text:style-name="P20">100%</text:p></draw:text-box><svg:title/><svg:desc/></draw:frame></text:span><text:span text:style-name="T21"><draw:custom-shape svg:x="-0.0125in" svg:y="6.48958in" svg:width="1.89514in" svg:height="0.79167in" draw:z-index="250833920" draw:id="id12" draw:style-name="a12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22"><draw:frame draw:z-index="252158976" draw:id="id13" draw:style-name="a13" draw:name="Casella di testo 2" text:anchor-type="paragraph" svg:x="0.14583in" svg:y="5.59583in" svg:width="1.63889in" svg:height="0.675in" style:rel-width="scale" style:rel-height="scale"><draw:text-box><text:p text:style-name="P23">ZIPA (in liquidazione) – Consorzio zone<text:s/>imprenditoriali provincia di Ancona</text:p><text:p text:style-name="P24">0,98%</text:p></draw:text-box><svg:title/><svg:desc/></draw:frame></text:span><text:span text:style-name="T25"><draw:custom-shape svg:x="-0.00417in" svg:y="5.51042in" svg:width="1.89514in" svg:height="0.79167in" draw:z-index="250917888" draw:id="id14" draw:style-name="a14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26"><draw:frame draw:z-index="252060672" draw:id="id15" draw:style-name="a15" draw:name="Casella di testo 2" text:anchor-type="paragraph" svg:x="0.04583in" svg:y="4.74583in" svg:width="1.73889in" svg:height="0.45764in" style:rel-width="scale" style:rel-height="scale"><draw:text-box><text:p text:style-name="P27">Consorzio Gorgovivo</text:p><text:p text:style-name="P28">19,85365%</text:p></draw:text-box><svg:title/><svg:desc/></draw:frame></text:span><text:span text:style-name="T29"><draw:custom-shape svg:x="0in" svg:y="4.54514in" svg:width="1.89514in" svg:height="0.79167in" draw:z-index="250876928" draw:id="id16" draw:style-name="a16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30"><draw:frame draw:z-index="251866112" draw:id="id17" draw:style-name="a17" draw:name="Casella di testo 2" text:anchor-type="paragraph" svg:x="0.04583in" svg:y="3.69167in" svg:width="1.73889in" svg:height="0.39514in" style:rel-width="scale" style:rel-height="scale"><draw:text-box><text:p text:style-name="P31">Co.Ge.S.Co.</text:p><text:p text:style-name="P32">42,00%</text:p></draw:text-box><svg:title/><svg:desc/></draw:frame></text:span><text:span text:style-name="T33"><draw:custom-shape svg:x="-0.00417in" svg:y="3.57292in" svg:width="1.89514in" svg:height="0.79167in" draw:z-index="250958848" draw:id="id18" draw:style-name="a18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34"><draw:frame draw:z-index="251962368" draw:id="id19" draw:style-name="a19" draw:name="Casella di testo 2" text:anchor-type="paragraph" svg:x="0.09792in" svg:y="2.65417in" svg:width="1.6875in" svg:height="0.71667in" style:rel-width="scale" style:rel-height="scale"><draw:text-box><text:p text:style-name="P35">ATO2 – ANCONA (ATA RIFIUTI) Assemblea Territoriale d’Ambito</text:p><text:p text:style-name="P36">8,77%</text:p></draw:text-box><svg:title/><svg:desc/></draw:frame></text:span><text:span text:style-name="T37"><draw:custom-shape svg:x="0.00417in" svg:y="2.6125in" svg:width="1.89514in" svg:height="0.79167in" draw:z-index="251005952" draw:id="id20" draw:style-name="a20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38"><draw:frame draw:z-index="251767808" draw:id="id21" draw:style-name="a21" draw:name="Casella di testo 2" text:anchor-type="paragraph" svg:x="0.07292in" svg:y="1.78264in" svg:width="1.73889in" svg:height="0.57292in" style:rel-width="scale" style:rel-height="scale"><draw:text-box><text:p text:style-name="P39">A.A.T.O. n. 2 Marche Centro Ancona<text:s/></text:p><text:p text:style-name="P40">8,837%</text:p></draw:text-box><svg:title/><svg:desc/></draw:frame></text:span><text:span text:style-name="T41"><draw:custom-shape svg:x="0.00417in" svg:y="1.67708in" svg:width="1.89514in" svg:height="0.79167in" draw:z-index="251055104" draw:id="id22" draw:style-name="a22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42"><draw:custom-shape svg:x="5.5875in" svg:y="3.21875in" svg:width="1.89514in" svg:height="0.79167in" draw:z-index="250549248" draw:id="id23" draw:style-name="a23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43"><draw:connector draw:type="line" svg:x1="6.57917in" svg:y1="2.85833in" svg:x2="6.57917in" svg:y2="3.23333in" draw:z-index="252988416" draw:id="id24" draw:style-name="a24" draw:name="Connettore diritto 12" text:anchor-type="paragraph"><svg:title/><svg:desc/></draw:connector></text:span><text:span text:style-name="T44"><draw:frame draw:z-index="252531712" draw:id="id25" draw:style-name="a25" draw:name="Casella di testo 2" text:anchor-type="paragraph" svg:x="3.50417in" svg:y="3.4in" svg:width="1.73889in" svg:height="0.47917in" style:rel-width="scale" style:rel-height="scale"><draw:text-box><text:p text:style-name="P45">Viva Energia S.P.A.</text:p><text:p text:style-name="P46">16,86684%</text:p><text:p text:style-name="Normale"/></draw:text-box><svg:title/><svg:desc/></draw:frame></text:span><text:span text:style-name="T47"><draw:custom-shape svg:x="3.44792in" svg:y="3.23611in" svg:width="1.89514in" svg:height="0.79167in" draw:z-index="250459136" draw:id="id26" draw:style-name="a26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48"><draw:connector draw:type="line" svg:x1="4.40417in" svg:y1="2.86042in" svg:x2="4.40417in" svg:y2="3.23542in" draw:z-index="252898304" draw:id="id27" draw:style-name="a27" draw:name="Connettore diritto 12" text:anchor-type="paragraph"><svg:title/><svg:desc/></draw:connector></text:span><text:span text:style-name="T49"><draw:frame draw:z-index="252625920" draw:id="id28" draw:style-name="a28" draw:name="Casella di testo 2" text:anchor-type="paragraph" svg:x="5.69167in" svg:y="2.15556in" svg:width="1.73889in" svg:height="0.59375in" style:rel-width="scale" style:rel-height="scale"><draw:text-box><text:p text:style-name="P50">ASA Azienda Servizi Ambientali S.p.a.</text:p><text:p text:style-name="P51">24,34%</text:p></draw:text-box><svg:title/><svg:desc/></draw:frame></text:span><text:span text:style-name="T52"><draw:frame draw:z-index="252351488" draw:id="id29" draw:style-name="a29" draw:name="Casella di testo 2" text:anchor-type="paragraph" svg:x="3.56667in" svg:y="2.22083in" svg:width="1.73889in" svg:height="0.52014in" style:rel-width="scale" style:rel-height="scale"><draw:text-box><text:p text:style-name="P53">Viva Servizi S.P.A.</text:p><text:p text:style-name="P54">16,86684%</text:p></draw:text-box><svg:title/><svg:desc/></draw:frame></text:span><text:span text:style-name="T55"><draw:custom-shape svg:x="3.50417in" svg:y="2.06875in" svg:width="1.89514in" svg:height="0.79167in" draw:z-index="250725376" draw:id="id30" draw:style-name="a30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56"><draw:custom-shape svg:x="5.61875in" svg:y="2.07153in" svg:width="1.89514in" svg:height="0.79167in" draw:z-index="250641408" draw:id="id31" draw:style-name="a31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57"><draw:connector draw:type="line" svg:x1="6.5875in" svg:y1="1.67708in" svg:x2="6.5875in" svg:y2="2.05208in" draw:z-index="253268992" draw:id="id32" draw:style-name="a32" draw:name="Connettore diritto 12" text:anchor-type="paragraph"><svg:title/><svg:desc/></draw:connector></text:span><text:span text:style-name="T58"><draw:connector draw:type="line" svg:x1="4.4in" svg:y1="1.675in" svg:x2="4.4in" svg:y2="2.04931in" draw:z-index="253076480" draw:id="id33" draw:style-name="a33" draw:name="Connettore diritto 12" text:anchor-type="paragraph"><svg:title/><svg:desc/></draw:connector></text:span><text:span text:style-name="T59"><draw:connector draw:type="line" svg:x1="4.40764in" svg:y1="1.675in" svg:x2="6.60556in" svg:y2="1.675in" draw:z-index="252816384" draw:id="id34" draw:style-name="a34" draw:name="Connettore diritto 11" text:anchor-type="paragraph"><svg:title/><svg:desc/></draw:connector></text:span><text:span text:style-name="T60"><draw:frame draw:z-index="251405312" draw:id="id35" draw:style-name="a35" draw:name="Casella di testo 2" text:anchor-type="paragraph" svg:x="8.32917in" svg:y="0.9375in" svg:width="1.53264in" svg:height="0.48264in" style:rel-width="scale" style:rel-height="scale"><draw:text-box><text:p text:style-name="P61">Enti di Diritto Privato Controllati</text:p></draw:text-box><svg:title/><svg:desc/></draw:frame></text:span><text:span text:style-name="T62"><draw:custom-shape svg:x="8.3125in" svg:y="0.85417in" svg:width="1.625in" svg:height="0.625in" draw:z-index="250377216" draw:id="id36" draw:style-name="a36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63"><draw:custom-shape svg:x="1.32083in" svg:y="0.85417in" svg:width="1.60764in" svg:height="0.56667in" draw:z-index="250211328" draw:id="id37" draw:style-name="a37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64"><draw:custom-shape svg:x="4.62083in" svg:y="0.84583in" svg:width="1.74514in" svg:height="0.575in" draw:z-index="250293248" draw:id="id38" draw:style-name="a38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text:span text:style-name="T65"><draw:frame draw:z-index="250123264" draw:id="id39" draw:style-name="a39" draw:name="Casella di testo 2" text:anchor-type="paragraph" svg:x="4.61875in" svg:y="-0.19375in" svg:width="1.63542in" svg:height="0.39514in" style:rel-width="scale" style:rel-height="scale"><draw:text-box><text:p text:style-name="P66">COMUNE DI SENIGALLIA</text:p></draw:text-box><svg:title/><svg:desc/></draw:frame></text:span><text:span text:style-name="T67"><draw:connector draw:type="line" svg:x1="2.43125in" svg:y1="0.56667in" svg:x2="2.43125in" svg:y2="0.82639in" draw:z-index="251112448" draw:id="id40" draw:style-name="a40" draw:name="Connettore diritto 7" text:anchor-type="paragraph"><svg:title/><svg:desc/></draw:connector></text:span><text:span text:style-name="T68"><draw:connector draw:type="line" svg:x1="2.43125in" svg:y1="0.56667in" svg:x2="9.34792in" svg:y2="0.56667in" draw:z-index="251091968" draw:id="id41" draw:style-name="a41" draw:name="Connettore diritto 6" text:anchor-type="paragraph"><svg:title/><svg:desc/></draw:connector></text:span><text:span text:style-name="T69"><draw:connector draw:type="line" svg:x1="5.4625in" svg:y1="0.38958in" svg:x2="5.4625in" svg:y2="0.85833in" draw:z-index="251071488" draw:id="id42" draw:style-name="a42" draw:name="Connettore diritto 5" text:anchor-type="paragraph"><svg:title/><svg:desc/></draw:connector></text:span><text:span text:style-name="T70"><draw:connector draw:type="line" svg:x1="9.34792in" svg:y1="0.56667in" svg:x2="9.34792in" svg:y2="0.82639in" draw:z-index="251126784" draw:id="id43" draw:style-name="a43" draw:name="Connettore diritto 7" text:anchor-type="paragraph"><svg:title/><svg:desc/></draw:connector></text:span><text:span text:style-name="T71"><draw:custom-shape svg:x="4.47292in" svg:y="-0.40208in" svg:width="1.89514in" svg:height="0.79167in" draw:z-index="250047488" draw:id="id44" draw:style-name="a44" draw:name="Elaborazione alternativa 1" text:anchor-type="paragraph"><svg:title/><svg:desc/><draw:enhanced-geometry draw:path-stretchpoint-x="21600" draw:path-stretchpoint-y="21600" draw:type="non-primitive" svg:viewBox="0 0 21600 21600" draw:enhanced-path="M ?f11 ?f22 A ?f69 ?f70 ?f71 ?f72 ?f11 ?f22 ?f66 ?f68  W ?f73 ?f74 ?f75 ?f76 ?f11 ?f22 ?f66 ?f68 L ?f23 ?f11 A ?f112 ?f113 ?f114 ?f115 ?f23 ?f11 ?f109 ?f111  W ?f116 ?f117 ?f118 ?f119 ?f23 ?f11 ?f109 ?f111 L ?f17 ?f24 A ?f155 ?f156 ?f157 ?f158 ?f17 ?f24 ?f152 ?f154  W ?f159 ?f160 ?f161 ?f162 ?f17 ?f24 ?f152 ?f154 L ?f22 ?f18 A ?f198 ?f199 ?f200 ?f201 ?f22 ?f18 ?f195 ?f197  W ?f202 ?f203 ?f204 ?f205 ?f22 ?f18 ?f195 ?f197 Z N" draw:text-areas="?f27 ?f27 ?f28 ?f2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?f8 / 21600"/><draw:equation draw:name="f13" draw:formula="?f7 / 21600"/><draw:equation draw:name="f14" draw:formula="21600 * ?f8"/><draw:equation draw:name="f15" draw:formula="21600 * ?f7"/><draw:equation draw:name="f16" draw:formula="min(?f13, ?f12)"/><draw:equation draw:name="f17" draw:formula="?f14 / ?f9"/><draw:equation draw:name="f18" draw:formula="?f15 / ?f9"/><draw:equation draw:name="f19" draw:formula="?f18 - ?f11"/><draw:equation draw:name="f20" draw:formula="?f17 - ?f11"/><draw:equation draw:name="f21" draw:formula="min(?f20, ?f19)"/><draw:equation draw:name="f22" draw:formula="?f21 / 6"/><draw:equation draw:name="f23" draw:formula="?f17 - ?f22"/><draw:equation draw:name="f24" draw:formula="?f18 - ?f22"/><draw:equation draw:name="f25" draw:formula="?f22 * 29289"/><draw:equation draw:name="f26" draw:formula="?f22 * ?f16"/><draw:equation draw:name="f27" draw:formula="?f25 / 100000"/><draw:equation draw:name="f28" draw:formula="?f17 - ?f27"/><draw:equation draw:name="f29" draw:formula="?f18 - ?f27"/><draw:equation draw:name="f30" draw:formula="21550000 - ?f2"/><draw:equation draw:name="f31" draw:formula="if(?f30, ?f2, 21550000)"/><draw:equation draw:name="f32" draw:formula="-21550000 - ?f31"/><draw:equation draw:name="f33" draw:formula="if(?f32, -21550000, ?f31)"/><draw:equation draw:name="f34" draw:formula="?f1 + ?f33"/><draw:equation draw:name="f35" draw:formula="?f1 + ?f2"/><draw:equation draw:name="f36" draw:formula="?f35 * ?f10 / ?f1"/><draw:equation draw:name="f37" draw:formula="0 - ?f36"/><draw:equation draw:name="f38" draw:formula="cos(?f37)"/><draw:equation draw:name="f39" draw:formula="0 - ?f38"/><draw:equation draw:name="f40" draw:formula="?f39 * ?f26"/><draw:equation draw:name="f41" draw:formula="sin(?f37)"/><draw:equation draw:name="f42" draw:formula="0 - ?f41"/><draw:equation draw:name="f43" draw:formula="?f42 * ?f26"/><draw:equation draw:name="f44" draw:formula="sqrt(?f40 * ?f40 + ?f43 * ?f43 + 0 * 0)"/><draw:equation draw:name="f45" draw:formula="?f26 * ?f26 / ?f44"/><draw:equation draw:name="f46" draw:formula="?f42 * ?f45"/><draw:equation draw:name="f47" draw:formula="?f11 - ?f46"/><draw:equation draw:name="f48" draw:formula="?f39 * ?f45"/><draw:equation draw:name="f49" draw:formula="?f22 - ?f48"/><draw:equation draw:name="f50" draw:formula="?f47 - ?f26"/><draw:equation draw:name="f51" draw:formula="?f49 - ?f26"/><draw:equation draw:name="f52" draw:formula="?f47 + ?f26"/><draw:equation draw:name="f53" draw:formula="?f49 + ?f26"/><draw:equation draw:name="f54" draw:formula="?f34 + ?f2"/><draw:equation draw:name="f55" draw:formula="?f54 * ?f10 / ?f1"/><draw:equation draw:name="f56" draw:formula="0 - ?f55"/><draw:equation draw:name="f57" draw:formula="cos(?f56)"/><draw:equation draw:name="f58" draw:formula="0 - ?f57"/><draw:equation draw:name="f59" draw:formula="?f58 * ?f26"/><draw:equation draw:name="f60" draw:formula="sin(?f56)"/><draw:equation draw:name="f61" draw:formula="0 - ?f60"/><draw:equation draw:name="f62" draw:formula="?f61 * ?f26"/><draw:equation draw:name="f63" draw:formula="sqrt(?f59 * ?f59 + ?f62 * ?f62 + 0 * 0)"/><draw:equation draw:name="f64" draw:formula="?f26 * ?f26 / ?f63"/><draw:equation draw:name="f65" draw:formula="?f61 * ?f64"/><draw:equation draw:name="f66" draw:formula="?f47 + ?f65"/><draw:equation draw:name="f67" draw:formula="?f58 * ?f64"/><draw:equation draw:name="f68" draw:formula="?f49 + ?f67"/><draw:equation draw:name="f69" draw:formula="if(?f33, ?f11, ?f50)"/><draw:equation draw:name="f70" draw:formula="if(?f33, ?f22, ?f51)"/><draw:equation draw:name="f71" draw:formula="if(?f33, ?f11, ?f52)"/><draw:equation draw:name="f72" draw:formula="if(?f33, ?f22, ?f53)"/><draw:equation draw:name="f73" draw:formula="if(?f33, ?f50, ?f66)"/><draw:equation draw:name="f74" draw:formula="if(?f33, ?f51, ?f68)"/><draw:equation draw:name="f75" draw:formula="if(?f33, ?f52, ?f66)"/><draw:equation draw:name="f76" draw:formula="if(?f33, ?f53, ?f68)"/><draw:equation draw:name="f77" draw:formula="?f0 + ?f33"/><draw:equation draw:name="f78" draw:formula="?f0 + ?f2"/><draw:equation draw:name="f79" draw:formula="?f78 * ?f10 / ?f1"/><draw:equation draw:name="f80" draw:formula="0 - ?f79"/><draw:equation draw:name="f81" draw:formula="cos(?f80)"/><draw:equation draw:name="f82" draw:formula="0 - ?f81"/><draw:equation draw:name="f83" draw:formula="?f82 * ?f26"/><draw:equation draw:name="f84" draw:formula="sin(?f80)"/><draw:equation draw:name="f85" draw:formula="0 - ?f84"/><draw:equation draw:name="f86" draw:formula="?f85 * ?f26"/><draw:equation draw:name="f87" draw:formula="sqrt(?f83 * ?f83 + ?f86 * ?f86 + 0 * 0)"/><draw:equation draw:name="f88" draw:formula="?f26 * ?f26 / ?f87"/><draw:equation draw:name="f89" draw:formula="?f85 * ?f88"/><draw:equation draw:name="f90" draw:formula="?f23 - ?f89"/><draw:equation draw:name="f91" draw:formula="?f82 * ?f88"/><draw:equation draw:name="f92" draw:formula="?f11 - ?f91"/><draw:equation draw:name="f93" draw:formula="?f90 - ?f26"/><draw:equation draw:name="f94" draw:formula="?f92 - ?f26"/><draw:equation draw:name="f95" draw:formula="?f90 + ?f26"/><draw:equation draw:name="f96" draw:formula="?f92 + ?f26"/><draw:equation draw:name="f97" draw:formula="?f77 + ?f2"/><draw:equation draw:name="f98" draw:formula="?f97 * ?f10 / ?f1"/><draw:equation draw:name="f99" draw:formula="0 - ?f98"/><draw:equation draw:name="f100" draw:formula="cos(?f99)"/><draw:equation draw:name="f101" draw:formula="0 - ?f100"/><draw:equation draw:name="f102" draw:formula="?f101 * ?f26"/><draw:equation draw:name="f103" draw:formula="sin(?f99)"/><draw:equation draw:name="f104" draw:formula="0 - ?f103"/><draw:equation draw:name="f105" draw:formula="?f104 * ?f26"/><draw:equation draw:name="f106" draw:formula="sqrt(?f102 * ?f102 + ?f105 * ?f105 + 0 * 0)"/><draw:equation draw:name="f107" draw:formula="?f26 * ?f26 / ?f106"/><draw:equation draw:name="f108" draw:formula="?f104 * ?f107"/><draw:equation draw:name="f109" draw:formula="?f90 + ?f108"/><draw:equation draw:name="f110" draw:formula="?f101 * ?f107"/><draw:equation draw:name="f111" draw:formula="?f92 + ?f110"/><draw:equation draw:name="f112" draw:formula="if(?f33, ?f23, ?f93)"/><draw:equation draw:name="f113" draw:formula="if(?f33, ?f11, ?f94)"/><draw:equation draw:name="f114" draw:formula="if(?f33, ?f23, ?f95)"/><draw:equation draw:name="f115" draw:formula="if(?f33, ?f11, ?f96)"/><draw:equation draw:name="f116" draw:formula="if(?f33, ?f93, ?f109)"/><draw:equation draw:name="f117" draw:formula="if(?f33, ?f94, ?f111)"/><draw:equation draw:name="f118" draw:formula="if(?f33, ?f95, ?f109)"/><draw:equation draw:name="f119" draw:formula="if(?f33, ?f96, ?f111)"/><draw:equation draw:name="f120" draw:formula="?f11 + ?f33"/><draw:equation draw:name="f121" draw:formula="?f11 + ?f2"/><draw:equation draw:name="f122" draw:formula="?f121 * ?f10 / ?f1"/><draw:equation draw:name="f123" draw:formula="0 - ?f122"/><draw:equation draw:name="f124" draw:formula="cos(?f123)"/><draw:equation draw:name="f125" draw:formula="0 - ?f124"/><draw:equation draw:name="f126" draw:formula="?f125 * ?f26"/><draw:equation draw:name="f127" draw:formula="sin(?f123)"/><draw:equation draw:name="f128" draw:formula="0 - ?f127"/><draw:equation draw:name="f129" draw:formula="?f128 * ?f26"/><draw:equation draw:name="f130" draw:formula="sqrt(?f126 * ?f126 + ?f129 * ?f129 + 0 * 0)"/><draw:equation draw:name="f131" draw:formula="?f26 * ?f26 / ?f130"/><draw:equation draw:name="f132" draw:formula="?f128 * ?f131"/><draw:equation draw:name="f133" draw:formula="?f17 - ?f132"/><draw:equation draw:name="f134" draw:formula="?f125 * ?f131"/><draw:equation draw:name="f135" draw:formula="?f24 - ?f134"/><draw:equation draw:name="f136" draw:formula="?f133 - ?f26"/><draw:equation draw:name="f137" draw:formula="?f135 - ?f26"/><draw:equation draw:name="f138" draw:formula="?f133 + ?f26"/><draw:equation draw:name="f139" draw:formula="?f135 + ?f26"/><draw:equation draw:name="f140" draw:formula="?f120 + ?f2"/><draw:equation draw:name="f141" draw:formula="?f140 * ?f10 / ?f1"/><draw:equation draw:name="f142" draw:formula="0 - ?f141"/><draw:equation draw:name="f143" draw:formula="cos(?f142)"/><draw:equation draw:name="f144" draw:formula="0 - ?f143"/><draw:equation draw:name="f145" draw:formula="?f144 * ?f26"/><draw:equation draw:name="f146" draw:formula="sin(?f142)"/><draw:equation draw:name="f147" draw:formula="0 - ?f146"/><draw:equation draw:name="f148" draw:formula="?f147 * ?f26"/><draw:equation draw:name="f149" draw:formula="sqrt(?f145 * ?f145 + ?f148 * ?f148 + 0 * 0)"/><draw:equation draw:name="f150" draw:formula="?f26 * ?f26 / ?f149"/><draw:equation draw:name="f151" draw:formula="?f147 * ?f150"/><draw:equation draw:name="f152" draw:formula="?f133 + ?f151"/><draw:equation draw:name="f153" draw:formula="?f144 * ?f150"/><draw:equation draw:name="f154" draw:formula="?f135 + ?f153"/><draw:equation draw:name="f155" draw:formula="if(?f33, ?f17, ?f136)"/><draw:equation draw:name="f156" draw:formula="if(?f33, ?f24, ?f137)"/><draw:equation draw:name="f157" draw:formula="if(?f33, ?f17, ?f138)"/><draw:equation draw:name="f158" draw:formula="if(?f33, ?f24, ?f139)"/><draw:equation draw:name="f159" draw:formula="if(?f33, ?f136, ?f152)"/><draw:equation draw:name="f160" draw:formula="if(?f33, ?f137, ?f154)"/><draw:equation draw:name="f161" draw:formula="if(?f33, ?f138, ?f152)"/><draw:equation draw:name="f162" draw:formula="if(?f33, ?f139, ?f154)"/><draw:equation draw:name="f163" draw:formula="?f2 + ?f33"/><draw:equation draw:name="f164" draw:formula="?f2 + ?f2"/><draw:equation draw:name="f165" draw:formula="?f164 * ?f10 / ?f1"/><draw:equation draw:name="f166" draw:formula="0 - ?f165"/><draw:equation draw:name="f167" draw:formula="cos(?f166)"/><draw:equation draw:name="f168" draw:formula="0 - ?f167"/><draw:equation draw:name="f169" draw:formula="?f168 * ?f26"/><draw:equation draw:name="f170" draw:formula="sin(?f166)"/><draw:equation draw:name="f171" draw:formula="0 - ?f170"/><draw:equation draw:name="f172" draw:formula="?f171 * ?f26"/><draw:equation draw:name="f173" draw:formula="sqrt(?f169 * ?f169 + ?f172 * ?f172 + 0 * 0)"/><draw:equation draw:name="f174" draw:formula="?f26 * ?f26 / ?f173"/><draw:equation draw:name="f175" draw:formula="?f171 * ?f174"/><draw:equation draw:name="f176" draw:formula="?f22 - ?f175"/><draw:equation draw:name="f177" draw:formula="?f168 * ?f174"/><draw:equation draw:name="f178" draw:formula="?f18 - ?f177"/><draw:equation draw:name="f179" draw:formula="?f176 - ?f26"/><draw:equation draw:name="f180" draw:formula="?f178 - ?f26"/><draw:equation draw:name="f181" draw:formula="?f176 + ?f26"/><draw:equation draw:name="f182" draw:formula="?f178 + ?f26"/><draw:equation draw:name="f183" draw:formula="?f163 + ?f2"/><draw:equation draw:name="f184" draw:formula="?f183 * ?f10 / ?f1"/><draw:equation draw:name="f185" draw:formula="0 - ?f184"/><draw:equation draw:name="f186" draw:formula="cos(?f185)"/><draw:equation draw:name="f187" draw:formula="0 - ?f186"/><draw:equation draw:name="f188" draw:formula="?f187 * ?f26"/><draw:equation draw:name="f189" draw:formula="sin(?f185)"/><draw:equation draw:name="f190" draw:formula="0 - ?f189"/><draw:equation draw:name="f191" draw:formula="?f190 * ?f26"/><draw:equation draw:name="f192" draw:formula="sqrt(?f188 * ?f188 + ?f191 * ?f191 + 0 * 0)"/><draw:equation draw:name="f193" draw:formula="?f26 * ?f26 / ?f192"/><draw:equation draw:name="f194" draw:formula="?f190 * ?f193"/><draw:equation draw:name="f195" draw:formula="?f176 + ?f194"/><draw:equation draw:name="f196" draw:formula="?f187 * ?f193"/><draw:equation draw:name="f197" draw:formula="?f178 + ?f196"/><draw:equation draw:name="f198" draw:formula="if(?f33, ?f22, ?f179)"/><draw:equation draw:name="f199" draw:formula="if(?f33, ?f18, ?f180)"/><draw:equation draw:name="f200" draw:formula="if(?f33, ?f22, ?f181)"/><draw:equation draw:name="f201" draw:formula="if(?f33, ?f18, ?f182)"/><draw:equation draw:name="f202" draw:formula="if(?f33, ?f179, ?f195)"/><draw:equation draw:name="f203" draw:formula="if(?f33, ?f180, ?f197)"/><draw:equation draw:name="f204" draw:formula="if(?f33, ?f181, ?f195)"/><draw:equation draw:name="f205" draw:formula="if(?f33, ?f182, ?f197)"/></draw:enhanced-geometry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ettini Valentina</meta:initial-creator>
    <dc:creator>Pierucci Silvia</dc:creator>
    <meta:creation-date>2026-06-12T07:53:00Z</meta:creation-date>
    <dc:date>2026-06-12T07:53:00Z</dc:date>
    <meta:print-date>2024-05-27T14:11:00Z</meta:print-date>
    <meta:template xlink:href="Normal" xlink:type="simple"/>
    <meta:editing-cycles>2</meta:editing-cycles>
    <meta:editing-duration>PT0S</meta:editing-duration>
    <meta:user-defined meta:name="ContentTypeId">0x01010096C117C5623F784F9F8CCD19F7EAC670</meta:user-defined>
    <meta:user-defined meta:name="Order" meta:value-type="float">17429200</meta:user-defined>
    <meta:user-defined meta:name="_dlc_DocIdItemGuid">5fcc921a-20ab-7fda-a5f0-ccaa2b69ce3b</meta:user-defined>
    <meta:user-defined meta:name="MediaServiceImageTags"/>
    <meta:document-statistic meta:page-count="1" meta:paragraph-count="1" meta:word-count="6" meta:character-count="45" meta:row-count="1" meta:non-whitespace-character-count="40"/>
  </office:meta>
</office:document-meta>
</file>